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otc_2011:grp2:start"/><text:bookmark-start text:name="__RefHeading___grp2_-_phone_assistant_1"/><text:bookmark-start text:name="grp2_-_phone_assistant"/>grp2 - Phone Assistant<text:bookmark-end text:name="__RefHeading___grp2_-_phone_assistant_1"/><text:bookmark-end text:name="grp2_-_phone_assistant"/></text:h>
      <text:list text:style-name="Numbering_20_1" text:continue-numbering="false">
        <text:list-item>
          <text:p text:style-name="Numbering_20_1_Content_First"> Mihai Iusan </text:p>
        </text:list-item>
        <text:list-item>
          <text:p text:style-name="Numbering_20_1_Content"> Camilo Cifuentes</text:p>
        </text:list-item>
        <text:list-item>
          <text:p text:style-name="Numbering_20_1_Content_Last"> Alexander Ovcharenko 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Application is implemented for old people who has problems with coordination. When person falls down the accelerometer catches this event and makes special sound. If person doesn't respond in a one minute that all is fine, application will send an SMS message and call to predefined numbers. 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h text:style-name="Heading_20_2" text:outline-level="2"><text:bookmark-start text:name="__RefHeading___links_5"/><text:bookmark-start text:name="links"/>Links<text:bookmark-end text:name="__RefHeading___links_5"/><text:bookmark-end text:name="links"/></text:h>
      <text:p text:style-name="Text_20_body"><text:a xlink:type="simple" xlink:href="http://www.pygtk.org/docs/pygtk/" text:style-name="Internet_20_link" text:visited-style-name="Visited_20_Internet_20_Link">http://www.pygtk.org/docs/pygtk/</text:a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Your group comments and thinkings of developing you project in maemo
environment. </text:p>
      <text:h text:style-name="Heading_20_2" text:outline-level="2"><text:bookmark-start text:name="__RefHeading___future_work_7"/><text:bookmark-start text:name="future_work"/>Future work<text:bookmark-end text:name="__RefHeading___future_work_7"/><text:bookmark-end text:name="future_work"/></text:h>
      <text:p text:style-name="Text_20_body">1) send a prerecorded voice messages.</text:p>
      <text:p text:style-name="Text_20_body">2) voice control</text:p>
      <text:p text:style-name="Text_20_body">3) finding GPS coordinates on emergency event and sending it via S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sotc_2011:grp2:start</dc:title>
  </office:meta>
</office:document-meta>
</file>