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otc_2011:grp3:start"/><text:bookmark-start text:name="__RefHeading___grp3_-_your_project_name_here_1"/><text:bookmark-start text:name="grp3_-_your_project_name_here"/>grp3 - Your Project name here<text:bookmark-end text:name="__RefHeading___grp3_-_your_project_name_here_1"/><text:bookmark-end text:name="grp3_-_your_project_name_here"/></text:h>
      <text:list text:style-name="Numbering_20_1" text:continue-numbering="false">
        <text:list-item>
          <text:p text:style-name="Numbering_20_1_Content_First"> Name1 </text:p>
        </text:list-item>
        <text:list-item>
          <text:p text:style-name="Numbering_20_1_Content"> Name2</text:p>
        </text:list-item>
        <text:list-item>
          <text:p text:style-name="Numbering_20_1_Content"> Name3 </text:p>
        </text:list-item>
        <text:list-item>
          <text:p text:style-name="Numbering_20_1_Content_Last"> Name4 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aragrap or couple decribing your project idea. What it gives to user, what functionalities it has and so on ..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sotc_2011:grp3:start</dc:title>
  </office:meta>
</office:document-meta>
</file>