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sotc_2011:grp4:start"/><text:bookmark-start text:name="__RefHeading___grp4_-_mehear_1"/><text:bookmark-start text:name="grp4_-_mehear"/>grp4 - MeHear<text:bookmark-end text:name="__RefHeading___grp4_-_mehear_1"/><text:bookmark-end text:name="grp4_-_mehear"/></text:h>
      <text:list text:style-name="Numbering_20_1" text:continue-numbering="false">
        <text:list-item>
          <text:p text:style-name="Numbering_20_1_Content_First"> Esa-Petri Tirkkonen</text:p>
        </text:list-item>
        <text:list-item>
          <text:p text:style-name="Numbering_20_1_Content_Last"> Hilmi Abdullah</text:p>
        </text:list-item>
      </text:list>
      <text:h text:style-name="Heading_20_2" text:outline-level="2"><text:bookmark-start text:name="__RefHeading___idea_2"/><text:bookmark-start text:name="idea"/>Idea<text:bookmark-end text:name="__RefHeading___idea_2"/><text:bookmark-end text:name="idea"/></text:h>
      <text:p text:style-name="Text_20_body">Using phone as hearing aid for old people (and not so old). Using phone's microphone and ear plugs. Basic idea is to amplify sound to make it audible for people with hearing proplems. Program will have volume control and some basic compressor and equaliser in it.  </text:p>
      <text:h text:style-name="Heading_20_2" text:outline-level="2"><text:bookmark-start text:name="__RefHeading___result_3"/><text:bookmark-start text:name="result"/>Result<text:bookmark-end text:name="__RefHeading___result_3"/><text:bookmark-end text:name="result"/></text:h>
      <text:p text:style-name="Text_20_body">We managed to do application which uses Gstreamer to stream straight from mic to ear plugs. It has also a compressor to make audio audible. Problem is just that volume or compressor is not controllable. Whole code would be needed to be rearranged to get buttons and knobs to do some thing. Propaply using gstreamers commandline version but that's other story</text:p>
      <text:h text:style-name="Heading_20_2" text:outline-level="2"><text:bookmark-start text:name="__RefHeading___screenshots_4"/><text:bookmark-start text:name="screenshots"/>Screenshots<text:bookmark-end text:name="__RefHeading___screenshots_4"/><text:bookmark-end text:name="screenshots"/></text:h>
      <text:p text:style-name="Text_20_body">None yet</text:p>
      <text:h text:style-name="Heading_20_2" text:outline-level="2"><text:bookmark-start text:name="__RefHeading___code_5"/><text:bookmark-start text:name="code"/>Code<text:bookmark-end text:name="__RefHeading___code_5"/><text:bookmark-end text:name="code"/></text:h>
      <table:table table:style-name="Table">
        <table:table-column table:style-name="odt_auto_style_table_column_1_1"/>
        <table:table-row>
          <table:table-cell office:value-type="string" table:style-name="tablecell">
            <text:p text:style-name="Preformatted_20_Text"><text:span text:style-name="highlight_co1">#!/usr/bin/env python2.5</text:span><text:line-break/> <text:line-break/><text:span text:style-name="highlight_co1"># </text:span><text:line-break/><text:span text:style-name="highlight_co1"># Copyright (c) 2011</text:span><text:line-break/><text:span text:style-name="highlight_co1"># This program is free software: you can redistribute it and/or modify</text:span><text:line-break/><text:span text:style-name="highlight_co1"># it under the terms of the GNU Lesser General Public License as published by</text:span><text:line-break/><text:span text:style-name="highlight_co1"># the Free Software Foundation, either version 3 of the License, or</text:span><text:line-break/><text:span text:style-name="highlight_co1"># (at your option) any later version.</text:span><text:line-break/><text:span text:style-name="highlight_co1">#</text:span><text:line-break/><text:span text:style-name="highlight_co1">#<text:s text:c="2"/>This program is distributed in the hope that it will be useful,</text:span><text:line-break/><text:span text:style-name="highlight_co1">#<text:s text:c="2"/>but WITHOUT ANY WARRANTY; without even the implied warranty of</text:span><text:line-break/><text:span text:style-name="highlight_co1">#<text:s text:c="2"/>MERCHANTABILITY or FITNESS FOR A PARTICULAR PURPOSE.<text:s text:c="2"/>See the</text:span><text:line-break/><text:span text:style-name="highlight_co1">#<text:s text:c="2"/>GNU Lesser General Public License for more details.</text:span><text:line-break/><text:span text:style-name="highlight_co1">#</text:span><text:line-break/><text:span text:style-name="highlight_co1">#<text:s text:c="2"/>You should have received a copy of the GNU Lesser General Public License</text:span><text:line-break/><text:span text:style-name="highlight_co1">#<text:s text:c="2"/>along with this program.<text:s text:c="2"/>If not, see &lt;http://www.gnu.org/licenses/&gt;.</text:span><text:line-break/><text:span text:style-name="highlight_co1">#</text:span><text:line-break/> <text:line-break/><text:span text:style-name="highlight_co1"># ============================================================================</text:span><text:line-break/><text:span text:style-name="highlight_co1"># Name<text:s text:c="8"/>: MeHear.py</text:span><text:line-break/><text:span text:style-name="highlight_co1"># Author<text:s text:c="6"/>: Esa-Petri and Hilmi</text:span><text:line-break/><text:span text:style-name="highlight_co1"># Version<text:s text:c="5"/>: 0.1</text:span><text:line-break/><text:span text:style-name="highlight_co1"># Description : MeHear Maemo hearing aid program</text:span><text:line-break/><text:span text:style-name="highlight_co1"># ============================================================================</text:span><text:line-break/> <text:line-break/><text:span text:style-name="highlight_kw1">from</text:span> <text:span text:style-name="highlight_kw3">optparse</text:span> <text:span text:style-name="highlight_kw1">import</text:span> OptionParser<text:line-break/><text:span text:style-name="highlight_kw1">from</text:span> <text:span text:style-name="highlight_kw3">time</text:span> <text:span text:style-name="highlight_kw1">import</text:span> sleep<text:line-break/> <text:line-break/><text:span text:style-name="highlight_kw1">import</text:span> <text:span text:style-name="highlight_kw3">sys</text:span><text:span text:style-name="highlight_sy0">,</text:span> <text:span text:style-name="highlight_kw3">os</text:span><text:span text:style-name="highlight_sy0">,</text:span> <text:span text:style-name="highlight_kw3">time</text:span><text:line-break/><text:span text:style-name="highlight_kw1">import</text:span> pygtk<text:span text:style-name="highlight_sy0">,</text:span> gtk<text:span text:style-name="highlight_sy0">,</text:span> gobject <text:line-break/><text:span text:style-name="highlight_kw1">import</text:span> hildon<text:line-break/><text:span text:style-name="highlight_kw1">import</text:span> dbus<text:span text:style-name="highlight_sy0">,</text:span> gst<text:span text:style-name="highlight_sy0">,</text:span> pygst<text:line-break/> <text:line-break/>Volume<text:span text:style-name="highlight_sy0">=</text:span><text:span text:style-name="highlight_nu0">100</text:span><text:line-break/>Cratio<text:span text:style-name="highlight_sy0">=</text:span><text:span text:style-name="highlight_nu0">10</text:span><text:line-break/> <text:line-break/><text:span text:style-name="highlight_kw1">class</text:span> Record<text:span text:style-name="highlight_br0">(</text:span><text:span text:style-name="highlight_br0">)</text:span>:<text:line-break/><text:s text:c="4"/>mic <text:span text:style-name="highlight_sy0">=</text:span> <text:span text:style-name="highlight_kw2">None</text:span><text:line-break/> <text:line-break/> <text:line-break/><text:s text:c="4"/><text:span text:style-name="highlight_kw1">def</text:span> <text:span text:style-name="highlight_kw4">__init__</text:span><text:span text:style-name="highlight_br0">(</text:span><text:span text:style-name="highlight_kw2">self</text:span><text:span text:style-name="highlight_sy0">,</text:span> sink<text:span text:style-name="highlight_br0">)</text:span>:<text:line-break/><text:s text:c="8"/><text:span text:style-name="highlight_st0">"""<text:line-break/><text:s text:c="8"/>@summary: The Constructor class, that searches for the microphone on initialization<text:line-break/><text:s text:c="8"/>"""</text:span><text:line-break/><text:s text:c="8"/>bus <text:span text:style-name="highlight_sy0">=</text:span> dbus.<text:span text:style-name="highlight_me1">SystemBus</text:span><text:span text:style-name="highlight_br0">(</text:span><text:span text:style-name="highlight_br0">)</text:span><text:line-break/><text:s text:c="8"/>hal_manager <text:span text:style-name="highlight_sy0">=</text:span> bus.<text:span text:style-name="highlight_me1">get_object</text:span><text:span text:style-name="highlight_br0">(</text:span><text:span text:style-name="highlight_st0">"org.freedesktop.Hal"</text:span><text:span text:style-name="highlight_sy0">,</text:span><text:line-break/><text:s text:c="37"/><text:span text:style-name="highlight_st0">"/org/freedesktop/Hal/Manager"</text:span><text:span text:style-name="highlight_br0">)</text:span><text:line-break/><text:s text:c="8"/>hal_manager <text:span text:style-name="highlight_sy0">=</text:span> dbus.<text:span text:style-name="highlight_me1">Interface</text:span><text:span text:style-name="highlight_br0">(</text:span>hal_manager<text:span text:style-name="highlight_sy0">,</text:span> <text:span text:style-name="highlight_st0">"org.freedesktop.Hal.Manager"</text:span><text:span text:style-name="highlight_br0">)</text:span><text:line-break/> <text:line-break/><text:s text:c="8"/><text:span text:style-name="highlight_kw1">print</text:span> hal_manager<text:line-break/><text:s text:c="8"/>devices <text:span text:style-name="highlight_sy0">=</text:span> hal_manager.<text:span text:style-name="highlight_me1">FindDeviceStringMatch</text:span><text:span text:style-name="highlight_br0">(</text:span><text:span text:style-name="highlight_st0">"alsa.type"</text:span><text:span text:style-name="highlight_sy0">,</text:span> <text:span text:style-name="highlight_st0">"capture"</text:span><text:span text:style-name="highlight_br0">)</text:span><text:line-break/> <text:line-break/><text:s text:c="8"/>identifiers <text:span text:style-name="highlight_sy0">=</text:span> <text:span text:style-name="highlight_br0">[</text:span><text:span text:style-name="highlight_br0">]</text:span><text:line-break/> <text:line-break/><text:s text:c="8"/><text:span text:style-name="highlight_kw1">for</text:span> dev <text:span text:style-name="highlight_kw1">in</text:span> devices:<text:line-break/><text:s text:c="12"/>device <text:span text:style-name="highlight_sy0">=</text:span> bus.<text:span text:style-name="highlight_me1">get_object</text:span><text:span text:style-name="highlight_br0">(</text:span><text:span text:style-name="highlight_st0">"org.freedesktop.Hal"</text:span><text:span text:style-name="highlight_sy0">,</text:span> dev<text:span text:style-name="highlight_br0">)</text:span><text:line-break/> <text:line-break/><text:s text:c="12"/>card <text:span text:style-name="highlight_sy0">=</text:span> device.<text:span text:style-name="highlight_me1">GetAllProperties</text:span><text:span text:style-name="highlight_br0">(</text:span>dbus_interface<text:span text:style-name="highlight_sy0">=</text:span><text:span text:style-name="highlight_st0">"org.freedesktop.Hal.Device"</text:span><text:span text:style-name="highlight_br0">)</text:span><text:line-break/><text:s text:c="12"/><text:span text:style-name="highlight_kw1">if</text:span> card<text:span text:style-name="highlight_br0">[</text:span><text:span text:style-name="highlight_st0">"alsa.card"</text:span><text:span text:style-name="highlight_br0">]</text:span> <text:span text:style-name="highlight_kw1">not</text:span> <text:span text:style-name="highlight_kw1">in</text:span> identifiers:<text:line-break/><text:s text:c="16"/><text:span text:style-name="highlight_kw1">print</text:span> <text:span text:style-name="highlight_st0">"%d. %s"</text:span> % <text:span text:style-name="highlight_br0">(</text:span>card<text:span text:style-name="highlight_br0">[</text:span><text:span text:style-name="highlight_st0">"alsa.card"</text:span><text:span text:style-name="highlight_br0">]</text:span><text:span text:style-name="highlight_sy0">,</text:span> card<text:span text:style-name="highlight_br0">[</text:span><text:span text:style-name="highlight_st0">"alsa.card_id"</text:span><text:span text:style-name="highlight_br0">]</text:span><text:span text:style-name="highlight_br0">)</text:span><text:line-break/><text:s text:c="16"/>identifiers.<text:span text:style-name="highlight_me1">append</text:span><text:span text:style-name="highlight_br0">(</text:span>card<text:span text:style-name="highlight_br0">[</text:span><text:span text:style-name="highlight_st0">"alsa.card"</text:span><text:span text:style-name="highlight_br0">]</text:span><text:span text:style-name="highlight_br0">)</text:span><text:line-break/> <text:line-break/><text:s text:c="8"/><text:span text:style-name="highlight_kw2">self</text:span>.<text:span text:style-name="highlight_me1">mic</text:span> <text:span text:style-name="highlight_sy0">=</text:span> identifiers<text:span text:style-name="highlight_br0">[</text:span><text:span text:style-name="highlight_nu0">0</text:span><text:span text:style-name="highlight_br0">]</text:span> <text:line-break/> <text:line-break/><text:s text:c="8"/><text:span text:style-name="highlight_st0">"""<text:line-break/><text:s text:c="8"/>@attention: this is important it initializes softfare playtrought (audioconvert is not nesesity)<text:line-break/><text:s text:c="8"/>@summary: takes stream from mic to autosink<text:line-break/><text:s text:c="8"/>"""</text:span><text:line-break/><text:s text:c="8"/><text:span text:style-name="highlight_kw2">self</text:span>.<text:span text:style-name="highlight_me1">pipeline</text:span> <text:span text:style-name="highlight_sy0">=</text:span> gst.<text:span text:style-name="highlight_me1">parse_launch</text:span><text:span text:style-name="highlight_br0">(</text:span><text:span text:style-name="highlight_st0">"""alsasrc device=hw:%d<text:s text:c="2"/>! volume %d !audiodynamic ratio=%d ! autoaudiosink location=%s"""</text:span> % <text:span text:style-name="highlight_br0">(</text:span><text:span text:style-name="highlight_kw2">self</text:span>.<text:span text:style-name="highlight_me1">mic</text:span><text:span text:style-name="highlight_sy0">,</text:span> Volume<text:span text:style-name="highlight_sy0">,</text:span> Cratio<text:span text:style-name="highlight_sy0">,</text:span> sink<text:span text:style-name="highlight_br0">)</text:span><text:span text:style-name="highlight_br0">)</text:span><text:line-break/> <text:line-break/> <text:line-break/><text:s text:c="4"/><text:span text:style-name="highlight_kw1">def</text:span> rec<text:span text:style-name="highlight_br0">(</text:span><text:span text:style-name="highlight_kw2">self</text:span><text:span text:style-name="highlight_br0">)</text:span>:<text:line-break/><text:s text:c="8"/><text:span text:style-name="highlight_st0">"""<text:line-break/><text:s text:c="8"/>@summary: sets recording on<text:line-break/><text:s text:c="8"/>"""</text:span><text:line-break/><text:s text:c="8"/><text:span text:style-name="highlight_kw2">self</text:span>.<text:span text:style-name="highlight_me1">pipeline</text:span>.<text:span text:style-name="highlight_me1">set_state</text:span><text:span text:style-name="highlight_br0">(</text:span>gst.<text:span text:style-name="highlight_me1">STATE_PLAYING</text:span><text:span text:style-name="highlight_br0">)</text:span><text:line-break/><text:s text:c="8"/><text:span text:style-name="highlight_kw1">print</text:span> <text:span text:style-name="highlight_st0">""</text:span><text:line-break/><text:s text:c="8"/><text:span text:style-name="highlight_kw1">print</text:span> <text:span text:style-name="highlight_st0">"recording started"</text:span><text:line-break/> <text:line-break/> <text:line-break/><text:s text:c="4"/><text:span text:style-name="highlight_kw1">def</text:span> stoprec<text:span text:style-name="highlight_br0">(</text:span><text:span text:style-name="highlight_kw2">self</text:span><text:span text:style-name="highlight_br0">)</text:span>:<text:s text:c="4"/><text:line-break/><text:s text:c="8"/><text:span text:style-name="highlight_st0">"""<text:line-break/><text:s text:c="8"/>@summary: sets recording off<text:line-break/><text:s text:c="8"/>"""</text:span><text:s text:c="2"/><text:line-break/><text:s text:c="8"/><text:span text:style-name="highlight_kw2">self</text:span>.<text:span text:style-name="highlight_me1">pipeline</text:span>.<text:span text:style-name="highlight_me1">set_state</text:span><text:span text:style-name="highlight_br0">(</text:span>gst.<text:span text:style-name="highlight_me1">STATE_NULL</text:span><text:span text:style-name="highlight_br0">)</text:span><text:line-break/><text:s text:c="8"/><text:span text:style-name="highlight_kw1">print</text:span> <text:span text:style-name="highlight_st0">""</text:span><text:line-break/><text:s text:c="8"/><text:span text:style-name="highlight_kw1">print</text:span> <text:span text:style-name="highlight_st0">"recording, stoped"</text:span><text:line-break/> <text:line-break/> <text:line-break/> <text:line-break/> <text:line-break/> <text:line-break/><text:span text:style-name="highlight_kw1">class</text:span> player<text:span text:style-name="highlight_br0">(</text:span><text:span text:style-name="highlight_br0">)</text:span>:<text:line-break/><text:s text:c="4"/><text:span text:style-name="highlight_kw1">def</text:span> <text:span text:style-name="highlight_kw4">__init__</text:span><text:span text:style-name="highlight_br0">(</text:span><text:span text:style-name="highlight_kw2">self</text:span><text:span text:style-name="highlight_br0">)</text:span>:<text:line-break/><text:s text:c="8"/><text:span text:style-name="highlight_st0">"""<text:line-break/><text:s text:c="8"/>@summary: player part<text:line-break/><text:s text:c="8"/>"""</text:span><text:s text:c="8"/><text:line-break/><text:s text:c="8"/><text:span text:style-name="highlight_kw2">self</text:span>.<text:span text:style-name="highlight_me1">player</text:span> <text:span text:style-name="highlight_sy0">=</text:span> gst.<text:span text:style-name="highlight_me1">element_factory_make</text:span><text:span text:style-name="highlight_br0">(</text:span><text:span text:style-name="highlight_st0">"playbin2"</text:span><text:span text:style-name="highlight_sy0">,</text:span> <text:span text:style-name="highlight_st0">"player"</text:span><text:span text:style-name="highlight_br0">)</text:span><text:line-break/><text:s text:c="8"/>fakesink <text:span text:style-name="highlight_sy0">=</text:span> gst.<text:span text:style-name="highlight_me1">element_factory_make</text:span><text:span text:style-name="highlight_br0">(</text:span><text:span text:style-name="highlight_st0">"fakesink"</text:span><text:span text:style-name="highlight_sy0">,</text:span> <text:span text:style-name="highlight_st0">"fakesink"</text:span><text:span text:style-name="highlight_br0">)</text:span><text:line-break/><text:s text:c="8"/><text:span text:style-name="highlight_kw2">self</text:span>.<text:span text:style-name="highlight_me1">player</text:span>.<text:span text:style-name="highlight_me1">set_property</text:span><text:span text:style-name="highlight_br0">(</text:span><text:span text:style-name="highlight_st0">"video-sink"</text:span><text:span text:style-name="highlight_sy0">,</text:span> fakesink<text:span text:style-name="highlight_br0">)</text:span><text:line-break/> <text:line-break/><text:s text:c="8"/><text:span text:style-name="highlight_kw2">self</text:span>.<text:span text:style-name="highlight_me1">audiosink</text:span> <text:span text:style-name="highlight_sy0">=</text:span> gst.<text:span text:style-name="highlight_me1">element_factory_make</text:span><text:span text:style-name="highlight_br0">(</text:span><text:span text:style-name="highlight_st0">"autoaudiosink"</text:span><text:span text:style-name="highlight_sy0">,</text:span> <text:span text:style-name="highlight_st0">"audio-output"</text:span><text:span text:style-name="highlight_br0">)</text:span><text:line-break/><text:s text:c="8"/><text:span text:style-name="highlight_kw2">self</text:span>.<text:span text:style-name="highlight_me1">recorder</text:span><text:span text:style-name="highlight_sy0">=</text:span>Record<text:span text:style-name="highlight_br0">(</text:span><text:span text:style-name="highlight_kw2">self</text:span>.<text:span text:style-name="highlight_me1">audiosink</text:span><text:span text:style-name="highlight_br0">)</text:span><text:line-break/><text:s text:c="8"/><text:span text:style-name="highlight_st0">"""<text:line-break/><text:s text:c="8"/>@attention: next links raw data from mic to player mekanism of gstreamer <text:line-break/><text:s text:c="8"/>"""</text:span><text:line-break/><text:s text:c="8"/><text:span text:style-name="highlight_kw2">self</text:span>.<text:span text:style-name="highlight_me1">player</text:span>.<text:span text:style-name="highlight_me1">set_property</text:span><text:span text:style-name="highlight_br0">(</text:span><text:span text:style-name="highlight_st0">"audio-sink"</text:span><text:span text:style-name="highlight_sy0">,</text:span><text:span text:style-name="highlight_kw2">self</text:span>.<text:span text:style-name="highlight_me1">audiosink</text:span><text:span text:style-name="highlight_br0">)</text:span><text:line-break/><text:s text:c="8"/><text:span text:style-name="highlight_kw2">self</text:span>.<text:span text:style-name="highlight_me1">playmode</text:span> <text:span text:style-name="highlight_sy0">=</text:span> <text:span text:style-name="highlight_kw2">True</text:span><text:line-break/> <text:line-break/><text:s text:c="8"/>bus <text:span text:style-name="highlight_sy0">=</text:span> <text:span text:style-name="highlight_kw2">self</text:span>.<text:span text:style-name="highlight_me1">player</text:span>.<text:span text:style-name="highlight_me1">get_bus</text:span><text:span text:style-name="highlight_br0">(</text:span><text:span text:style-name="highlight_br0">)</text:span><text:line-break/><text:s text:c="8"/>bus.<text:span text:style-name="highlight_me1">add_signal_watch</text:span><text:span text:style-name="highlight_br0">(</text:span><text:span text:style-name="highlight_br0">)</text:span><text:line-break/><text:s text:c="8"/>bus.<text:span text:style-name="highlight_me1">connect</text:span><text:span text:style-name="highlight_br0">(</text:span><text:span text:style-name="highlight_st0">"message"</text:span><text:span text:style-name="highlight_sy0">,</text:span> <text:span text:style-name="highlight_kw2">self</text:span>.<text:span text:style-name="highlight_me1">on_message</text:span><text:span text:style-name="highlight_br0">)</text:span><text:line-break/> <text:line-break/> <text:line-break/> <text:line-break/><text:s text:c="4"/><text:span text:style-name="highlight_kw1">def</text:span> on_message<text:span text:style-name="highlight_br0">(</text:span><text:span text:style-name="highlight_kw2">self</text:span><text:span text:style-name="highlight_sy0">,</text:span> bus<text:span text:style-name="highlight_sy0">,</text:span> message<text:span text:style-name="highlight_br0">)</text:span>:<text:line-break/><text:s text:c="8"/>t <text:span text:style-name="highlight_sy0">=</text:span> message.<text:span text:style-name="highlight_kw2">type</text:span><text:line-break/><text:s text:c="8"/><text:span text:style-name="highlight_kw1">if</text:span> t <text:span text:style-name="highlight_sy0">==</text:span> gst.<text:span text:style-name="highlight_me1">MESSAGE_EOS</text:span>:<text:line-break/><text:s text:c="12"/><text:span text:style-name="highlight_kw2">self</text:span>.<text:span text:style-name="highlight_me1">player</text:span>.<text:span text:style-name="highlight_me1">set_state</text:span><text:span text:style-name="highlight_br0">(</text:span>gst.<text:span text:style-name="highlight_me1">STATE_NULL</text:span><text:span text:style-name="highlight_br0">)</text:span><text:line-break/><text:s text:c="12"/><text:span text:style-name="highlight_kw2">self</text:span>.<text:span text:style-name="highlight_me1">playmode</text:span> <text:span text:style-name="highlight_sy0">=</text:span> <text:span text:style-name="highlight_kw2">False</text:span><text:line-break/><text:s text:c="8"/><text:span text:style-name="highlight_kw1">elif</text:span> t <text:span text:style-name="highlight_sy0">==</text:span> gst.<text:span text:style-name="highlight_me1">MESSAGE_ERROR</text:span>:<text:line-break/><text:s text:c="12"/><text:span text:style-name="highlight_kw2">self</text:span>.<text:span text:style-name="highlight_me1">player</text:span>.<text:span text:style-name="highlight_me1">set_state</text:span><text:span text:style-name="highlight_br0">(</text:span>gst.<text:span text:style-name="highlight_me1">STATE_NULL</text:span><text:span text:style-name="highlight_br0">)</text:span><text:line-break/><text:s text:c="12"/>err<text:span text:style-name="highlight_sy0">,</text:span> debug <text:span text:style-name="highlight_sy0">=</text:span> message.<text:span text:style-name="highlight_me1">parse_error</text:span><text:span text:style-name="highlight_br0">(</text:span><text:span text:style-name="highlight_br0">)</text:span><text:line-break/><text:s text:c="12"/><text:span text:style-name="highlight_kw1">print</text:span> <text:span text:style-name="highlight_st0">"Error: %s"</text:span> % err<text:span text:style-name="highlight_sy0">,</text:span> debug<text:line-break/><text:s text:c="12"/><text:span text:style-name="highlight_kw2">self</text:span>.<text:span text:style-name="highlight_me1">playmode</text:span> <text:span text:style-name="highlight_sy0">=</text:span> <text:span text:style-name="highlight_kw2">False</text:span><text:line-break/> <text:line-break/><text:s text:c="4"/><text:span text:style-name="highlight_kw1">def</text:span> play<text:span text:style-name="highlight_br0">(</text:span><text:span text:style-name="highlight_kw2">self</text:span><text:span text:style-name="highlight_br0">)</text:span>:<text:line-break/><text:s text:c="8"/><text:span text:style-name="highlight_kw2">self</text:span>.<text:span text:style-name="highlight_me1">recorder</text:span>.<text:span text:style-name="highlight_me1">rec</text:span><text:span text:style-name="highlight_br0">(</text:span><text:span text:style-name="highlight_br0">)</text:span><text:line-break/><text:s text:c="8"/><text:span text:style-name="highlight_kw2">self</text:span>.<text:span text:style-name="highlight_me1">player</text:span>.<text:span text:style-name="highlight_me1">set_state</text:span><text:span text:style-name="highlight_br0">(</text:span>gst.<text:span text:style-name="highlight_me1">STATE_PLAYING</text:span><text:span text:style-name="highlight_br0">)</text:span><text:line-break/><text:s text:c="8"/><text:span text:style-name="highlight_kw1">print</text:span> <text:span text:style-name="highlight_st0">"playing"</text:span><text:line-break/> <text:line-break/> <text:line-break/><text:s text:c="4"/><text:span text:style-name="highlight_kw1">def</text:span> stop<text:span text:style-name="highlight_br0">(</text:span><text:span text:style-name="highlight_kw2">self</text:span><text:span text:style-name="highlight_br0">)</text:span>:<text:line-break/><text:s text:c="8"/><text:span text:style-name="highlight_co1">#self.playmode = False</text:span><text:line-break/><text:s text:c="8"/><text:span text:style-name="highlight_kw2">self</text:span>.<text:span text:style-name="highlight_me1">player</text:span>.<text:span text:style-name="highlight_me1">set_state</text:span><text:span text:style-name="highlight_br0">(</text:span>gst.<text:span text:style-name="highlight_me1">STATE_NULL</text:span><text:span text:style-name="highlight_br0">)</text:span><text:line-break/><text:s text:c="8"/><text:span text:style-name="highlight_kw2">self</text:span>.<text:span text:style-name="highlight_me1">recorder</text:span>.<text:span text:style-name="highlight_me1">stoprec</text:span><text:span text:style-name="highlight_br0">(</text:span><text:span text:style-name="highlight_br0">)</text:span><text:line-break/><text:s text:c="8"/><text:span text:style-name="highlight_kw1">print</text:span> <text:span text:style-name="highlight_st0">"stoped"</text:span><text:line-break/> <text:line-break/> <text:line-break/> <text:line-break/> <text:line-break/> <text:line-break/><text:span text:style-name="highlight_kw1">class</text:span> MeHear<text:span text:style-name="highlight_br0">(</text:span>hildon.<text:span text:style-name="highlight_me1">Program</text:span><text:span text:style-name="highlight_br0">)</text:span>:<text:line-break/><text:s text:c="4"/><text:span text:style-name="highlight_kw1">def</text:span> <text:span text:style-name="highlight_kw4">__init__</text:span><text:span text:style-name="highlight_br0">(</text:span><text:span text:style-name="highlight_kw2">self</text:span><text:span text:style-name="highlight_br0">)</text:span>:<text:line-break/><text:s text:c="8"/><text:span text:style-name="highlight_kw2">self</text:span>.<text:span text:style-name="highlight_me1">pl</text:span><text:span text:style-name="highlight_sy0">=</text:span> player<text:span text:style-name="highlight_br0">(</text:span><text:span text:style-name="highlight_br0">)</text:span><text:line-break/><text:span text:style-name="highlight_co1">#<text:s text:c="4"/>def record_button_clicked(self,button, label):</text:span><text:line-break/><text:span text:style-name="highlight_co1">#<text:s text:c="8"/>buttontext = button.get_label()</text:span><text:line-break/><text:span text:style-name="highlight_co1">#<text:s text:c="8"/>text =<text:s text:c="2"/>buttontext</text:span><text:line-break/><text:span text:style-name="highlight_co1">#<text:s text:c="8"/>if text == "Record" :</text:span><text:line-break/><text:span text:style-name="highlight_co1">#<text:s text:c="12"/>label.set_text(text+"ing...")</text:span><text:line-break/><text:span text:style-name="highlight_co1">#<text:s text:c="12"/>button.set_label("Stop")</text:span><text:line-break/><text:span text:style-name="highlight_co1">#<text:s text:c="12"/>print "Record button pressed"</text:span><text:line-break/><text:span text:style-name="highlight_co1">#<text:s text:c="12"/></text:span><text:line-break/><text:span text:style-name="highlight_co1">#<text:s text:c="8"/>if text == "Stop" :</text:span><text:line-break/><text:span text:style-name="highlight_co1">#<text:s text:c="12"/>button.set_label("Record")</text:span><text:line-break/><text:span text:style-name="highlight_co1">#<text:s text:c="12"/>print "Stop button pressed"</text:span><text:line-break/> <text:line-break/><text:s text:c="4"/><text:span text:style-name="highlight_kw1">def</text:span> addvol_button_clicked<text:span text:style-name="highlight_br0">(</text:span><text:span text:style-name="highlight_kw2">self</text:span><text:span text:style-name="highlight_sy0">,</text:span> button<text:span text:style-name="highlight_sy0">,</text:span> label<text:span text:style-name="highlight_sy0">,</text:span> sm<text:span text:style-name="highlight_br0">)</text:span>:<text:line-break/><text:s text:c="8"/>a<text:span text:style-name="highlight_sy0">=</text:span><text:span text:style-name="highlight_kw2">self</text:span>.<text:span text:style-name="highlight_me1">adjus</text:span>.<text:span text:style-name="highlight_me1">get_value</text:span><text:span text:style-name="highlight_br0">(</text:span><text:span text:style-name="highlight_br0">)</text:span><text:line-break/><text:s text:c="8"/><text:span text:style-name="highlight_kw2">self</text:span>.<text:span text:style-name="highlight_me1">adjus</text:span>.<text:span text:style-name="highlight_me1">set_value</text:span><text:span text:style-name="highlight_br0">(</text:span>a+<text:span text:style-name="highlight_nu0">10</text:span><text:span text:style-name="highlight_br0">)</text:span><text:line-break/><text:s text:c="8"/>volume<text:span text:style-name="highlight_sy0">=</text:span>a+<text:span text:style-name="highlight_nu0">10</text:span><text:line-break/><text:s text:c="8"/><text:span text:style-name="highlight_kw1">print</text:span> <text:span text:style-name="highlight_st0">"volume %d"</text:span>%<text:span text:style-name="highlight_br0">(</text:span>a+<text:span text:style-name="highlight_nu0">10</text:span><text:span text:style-name="highlight_br0">)</text:span><text:line-break/> <text:line-break/> <text:line-break/> <text:line-break/><text:s text:c="4"/><text:span text:style-name="highlight_kw1">def</text:span> decvol_button_clicked<text:span text:style-name="highlight_br0">(</text:span><text:span text:style-name="highlight_kw2">self</text:span><text:span text:style-name="highlight_sy0">,</text:span> button<text:span text:style-name="highlight_sy0">,</text:span> label<text:span text:style-name="highlight_sy0">,</text:span> sm<text:span text:style-name="highlight_br0">)</text:span>:<text:line-break/><text:s text:c="8"/>a<text:span text:style-name="highlight_sy0">=</text:span><text:span text:style-name="highlight_kw2">self</text:span>.<text:span text:style-name="highlight_me1">adjus</text:span>.<text:span text:style-name="highlight_me1">get_value</text:span><text:span text:style-name="highlight_br0">(</text:span><text:span text:style-name="highlight_br0">)</text:span><text:line-break/><text:s text:c="8"/><text:span text:style-name="highlight_kw2">self</text:span>.<text:span text:style-name="highlight_me1">adjus</text:span>.<text:span text:style-name="highlight_me1">set_value</text:span><text:span text:style-name="highlight_br0">(</text:span>a-<text:span text:style-name="highlight_nu0">10</text:span><text:span text:style-name="highlight_br0">)</text:span><text:line-break/><text:s text:c="8"/>volume<text:span text:style-name="highlight_sy0">=</text:span>a-<text:span text:style-name="highlight_nu0">10</text:span><text:line-break/><text:s text:c="8"/><text:span text:style-name="highlight_kw1">print</text:span> <text:span text:style-name="highlight_st0">"volume %d"</text:span>%<text:span text:style-name="highlight_br0">(</text:span>a-<text:span text:style-name="highlight_nu0">10</text:span><text:span text:style-name="highlight_br0">)</text:span><text:line-break/> <text:line-break/><text:s text:c="4"/><text:span text:style-name="highlight_kw1">def</text:span> amplify_button_clicked<text:span text:style-name="highlight_br0">(</text:span><text:span text:style-name="highlight_kw2">self</text:span><text:span text:style-name="highlight_sy0">,</text:span> button<text:span text:style-name="highlight_sy0">,</text:span> label<text:span text:style-name="highlight_br0">)</text:span>:<text:s text:c="2"/><text:line-break/><text:s text:c="8"/>buttontext <text:span text:style-name="highlight_sy0">=</text:span> button.<text:span text:style-name="highlight_me1">get_label</text:span><text:span text:style-name="highlight_br0">(</text:span><text:span text:style-name="highlight_br0">)</text:span><text:line-break/><text:s text:c="8"/>text <text:span text:style-name="highlight_sy0">=</text:span><text:s text:c="2"/>buttontext<text:line-break/><text:s text:c="8"/><text:span text:style-name="highlight_kw1">if</text:span> text <text:span text:style-name="highlight_sy0">==</text:span> <text:span text:style-name="highlight_st0">"AMPlify"</text:span> :<text:line-break/><text:s text:c="12"/>label.<text:span text:style-name="highlight_me1">set_text</text:span><text:span text:style-name="highlight_br0">(</text:span><text:span text:style-name="highlight_st0">""</text:span><text:span text:style-name="highlight_br0">)</text:span><text:line-break/><text:s text:c="12"/>button.<text:span text:style-name="highlight_me1">set_label</text:span><text:span text:style-name="highlight_br0">(</text:span><text:span text:style-name="highlight_st0">"Stop"</text:span><text:span text:style-name="highlight_br0">)</text:span><text:line-break/><text:s text:c="12"/><text:span text:style-name="highlight_kw2">self</text:span>.<text:span text:style-name="highlight_me1">pl</text:span>.<text:span text:style-name="highlight_me1">play</text:span><text:span text:style-name="highlight_br0">(</text:span><text:span text:style-name="highlight_br0">)</text:span><text:line-break/><text:s text:c="12"/><text:span text:style-name="highlight_kw1">print</text:span> <text:span text:style-name="highlight_st0">"play button pressed"</text:span><text:line-break/> <text:line-break/><text:s text:c="8"/><text:span text:style-name="highlight_kw1">if</text:span> text <text:span text:style-name="highlight_sy0">==</text:span> <text:span text:style-name="highlight_st0">"Stop"</text:span> :<text:line-break/><text:s text:c="12"/>label.<text:span text:style-name="highlight_me1">set_text</text:span><text:span text:style-name="highlight_br0">(</text:span><text:span text:style-name="highlight_st0">"Stopped"</text:span><text:span text:style-name="highlight_br0">)</text:span><text:line-break/><text:s text:c="12"/>button.<text:span text:style-name="highlight_me1">set_label</text:span><text:span text:style-name="highlight_br0">(</text:span><text:span text:style-name="highlight_st0">"AMPlify"</text:span><text:span text:style-name="highlight_br0">)</text:span><text:line-break/><text:s text:c="12"/><text:span text:style-name="highlight_kw2">self</text:span>.<text:span text:style-name="highlight_me1">pl</text:span>.<text:span text:style-name="highlight_me1">stop</text:span><text:span text:style-name="highlight_br0">(</text:span><text:span text:style-name="highlight_br0">)</text:span><text:line-break/><text:s text:c="12"/><text:span text:style-name="highlight_kw1">print</text:span> <text:span text:style-name="highlight_st0">"stop button pressed"</text:span><text:line-break/> <text:line-break/> <text:line-break/> <text:line-break/><text:s text:c="4"/><text:span text:style-name="highlight_kw1">def</text:span> main<text:span text:style-name="highlight_br0">(</text:span><text:span text:style-name="highlight_kw2">self</text:span><text:span text:style-name="highlight_br0">)</text:span>:<text:line-break/><text:s text:c="8"/><text:span text:style-name="highlight_co1"># place where fin info about pygtk http://www.pygtk.org/pygtk2tutorial/</text:span><text:line-break/><text:s text:c="8"/>win <text:span text:style-name="highlight_sy0">=</text:span> hildon.<text:span text:style-name="highlight_me1">StackableWindow</text:span><text:span text:style-name="highlight_br0">(</text:span><text:span text:style-name="highlight_br0">)</text:span><text:line-break/> <text:line-break/><text:s text:c="8"/><text:span text:style-name="highlight_co1"># Create and pack labels</text:span><text:line-break/><text:s text:c="8"/>vbox <text:span text:style-name="highlight_sy0">=</text:span> gtk.<text:span text:style-name="highlight_me1">VBox</text:span><text:span text:style-name="highlight_br0">(</text:span><text:span text:style-name="highlight_kw2">False</text:span><text:span text:style-name="highlight_sy0">,</text:span> <text:span text:style-name="highlight_nu0">10</text:span><text:span text:style-name="highlight_br0">)</text:span><text:line-break/><text:s text:c="8"/>hbox3 <text:span text:style-name="highlight_sy0">=</text:span> gtk.<text:span text:style-name="highlight_me1">HBox</text:span><text:span text:style-name="highlight_br0">(</text:span><text:span text:style-name="highlight_kw2">False</text:span><text:span text:style-name="highlight_sy0">,</text:span> <text:span text:style-name="highlight_nu0">10</text:span><text:span text:style-name="highlight_br0">)</text:span><text:line-break/><text:s text:c="8"/>hbox2 <text:span text:style-name="highlight_sy0">=</text:span> gtk.<text:span text:style-name="highlight_me1">HBox</text:span><text:span text:style-name="highlight_br0">(</text:span><text:span text:style-name="highlight_kw2">False</text:span><text:span text:style-name="highlight_sy0">,</text:span> <text:span text:style-name="highlight_nu0">10</text:span><text:span text:style-name="highlight_br0">)</text:span><text:line-break/><text:s text:c="8"/>hbox <text:span text:style-name="highlight_sy0">=</text:span> gtk.<text:span text:style-name="highlight_me1">HBox</text:span><text:span text:style-name="highlight_br0">(</text:span><text:span text:style-name="highlight_kw2">False</text:span><text:span text:style-name="highlight_sy0">,</text:span> <text:span text:style-name="highlight_nu0">10</text:span><text:span text:style-name="highlight_br0">)</text:span><text:line-break/> <text:line-break/> <text:line-break/><text:s text:c="8"/><text:span text:style-name="highlight_co1">#interface.. buttons, labels ,... etc</text:span><text:line-break/><text:s text:c="8"/>labelHeader <text:span text:style-name="highlight_sy0">=</text:span> gtk.<text:span text:style-name="highlight_me1">Label</text:span><text:span text:style-name="highlight_br0">(</text:span><text:span text:style-name="highlight_st0">"MeHear"</text:span><text:span text:style-name="highlight_br0">)</text:span><text:line-break/><text:s text:c="8"/>labelSubHeader <text:span text:style-name="highlight_sy0">=</text:span> gtk.<text:span text:style-name="highlight_me1">Label</text:span><text:span text:style-name="highlight_br0">(</text:span><text:span text:style-name="highlight_st0">"voice amplifier"</text:span><text:span text:style-name="highlight_br0">)</text:span><text:line-break/> <text:line-break/><text:s text:c="8"/><text:span text:style-name="highlight_kw2">self</text:span>.<text:span text:style-name="highlight_me1">adjus</text:span> <text:span text:style-name="highlight_sy0">=</text:span> gtk.<text:span text:style-name="highlight_me1">Adjustment</text:span><text:span text:style-name="highlight_br0">(</text:span>value<text:span text:style-name="highlight_sy0">=</text:span><text:span text:style-name="highlight_nu0">60</text:span><text:span text:style-name="highlight_sy0">,</text:span> lower<text:span text:style-name="highlight_sy0">=</text:span><text:span text:style-name="highlight_nu0">0</text:span><text:span text:style-name="highlight_sy0">,</text:span> upper<text:span text:style-name="highlight_sy0">=</text:span><text:span text:style-name="highlight_nu0">100</text:span><text:span text:style-name="highlight_sy0">,</text:span> step_incr<text:span text:style-name="highlight_sy0">=</text:span><text:span text:style-name="highlight_nu0">1</text:span><text:span text:style-name="highlight_sy0">,</text:span> page_incr<text:span text:style-name="highlight_sy0">=</text:span><text:span text:style-name="highlight_nu0">0</text:span><text:span text:style-name="highlight_sy0">,</text:span> page_size<text:span text:style-name="highlight_sy0">=</text:span><text:span text:style-name="highlight_nu0">0</text:span><text:span text:style-name="highlight_br0">)</text:span><text:line-break/> <text:line-break/><text:s text:c="8"/><text:span text:style-name="highlight_co1"># Create the ProgressBar</text:span><text:line-break/><text:s text:c="8"/><text:span text:style-name="highlight_kw2">self</text:span>.<text:span text:style-name="highlight_me1">pbar</text:span> <text:span text:style-name="highlight_sy0">=</text:span> gtk.<text:span text:style-name="highlight_me1">ProgressBar</text:span><text:span text:style-name="highlight_br0">(</text:span>adjustment<text:span text:style-name="highlight_sy0">=</text:span><text:span text:style-name="highlight_kw2">self</text:span>.<text:span text:style-name="highlight_me1">adjus</text:span><text:span text:style-name="highlight_br0">)</text:span><text:line-break/><text:s text:c="8"/><text:span text:style-name="highlight_kw2">self</text:span>. <text:span text:style-name="highlight_me1">pbar</text:span>.<text:span text:style-name="highlight_me1">set_fraction</text:span><text:span text:style-name="highlight_br0">(</text:span><text:span text:style-name="highlight_nu0">0.99</text:span><text:span text:style-name="highlight_br0">)</text:span><text:line-break/> <text:line-break/><text:s text:c="8"/><text:span text:style-name="highlight_kw2">self</text:span>.<text:span text:style-name="highlight_me1">addvol</text:span> <text:span text:style-name="highlight_sy0">=</text:span> gtk.<text:span text:style-name="highlight_me1">Button</text:span><text:span text:style-name="highlight_br0">(</text:span><text:span text:style-name="highlight_st0">"+"</text:span><text:span text:style-name="highlight_br0">)</text:span><text:line-break/><text:s text:c="8"/><text:span text:style-name="highlight_kw2">self</text:span>.<text:span text:style-name="highlight_me1">addvol</text:span>.<text:span text:style-name="highlight_me1">connect</text:span><text:span text:style-name="highlight_br0">(</text:span><text:span text:style-name="highlight_st0">"clicked"</text:span><text:span text:style-name="highlight_sy0">,</text:span> <text:span text:style-name="highlight_kw2">self</text:span>.<text:span text:style-name="highlight_me1">addvol_button_clicked</text:span><text:span text:style-name="highlight_sy0">,</text:span> labelSubHeader<text:span text:style-name="highlight_sy0">,</text:span><text:span text:style-name="highlight_nu0">0.20</text:span><text:span text:style-name="highlight_br0">)</text:span><text:line-break/> <text:line-break/><text:s text:c="8"/><text:span text:style-name="highlight_kw2">self</text:span>.<text:span text:style-name="highlight_me1">decvol</text:span> <text:span text:style-name="highlight_sy0">=</text:span> gtk.<text:span text:style-name="highlight_me1">Button</text:span><text:span text:style-name="highlight_br0">(</text:span><text:span text:style-name="highlight_st0">"-"</text:span><text:span text:style-name="highlight_br0">)</text:span><text:line-break/><text:s text:c="8"/><text:span text:style-name="highlight_kw2">self</text:span>.<text:span text:style-name="highlight_me1">decvol</text:span>.<text:span text:style-name="highlight_me1">connect</text:span><text:span text:style-name="highlight_br0">(</text:span><text:span text:style-name="highlight_st0">"clicked"</text:span><text:span text:style-name="highlight_sy0">,</text:span> <text:span text:style-name="highlight_kw2">self</text:span>.<text:span text:style-name="highlight_me1">decvol_button_clicked</text:span><text:span text:style-name="highlight_sy0">,</text:span> labelSubHeader<text:span text:style-name="highlight_sy0">,</text:span><text:span text:style-name="highlight_nu0">0.11</text:span><text:span text:style-name="highlight_br0">)</text:span><text:line-break/> <text:line-break/><text:s text:c="8"/>buttonGTK <text:span text:style-name="highlight_sy0">=</text:span> gtk.<text:span text:style-name="highlight_me1">ToggleButton</text:span><text:span text:style-name="highlight_br0">(</text:span><text:span text:style-name="highlight_st0">"AMPlify"</text:span><text:span text:style-name="highlight_br0">)</text:span><text:line-break/><text:s text:c="8"/>buttonGTK.<text:span text:style-name="highlight_me1">connect</text:span><text:span text:style-name="highlight_br0">(</text:span><text:span text:style-name="highlight_st0">"clicked"</text:span><text:span text:style-name="highlight_sy0">,</text:span> <text:span text:style-name="highlight_kw2">self</text:span>.<text:span text:style-name="highlight_me1">amplify_button_clicked</text:span><text:span text:style-name="highlight_sy0">,</text:span> labelSubHeader<text:span text:style-name="highlight_br0">)</text:span><text:line-break/> <text:line-break/> <text:line-break/> <text:line-break/> <text:line-break/><text:s text:c="8"/><text:span text:style-name="highlight_co1">#this changes the value of progres bar</text:span><text:line-break/><text:s text:c="8"/><text:span text:style-name="highlight_co1">#adjus.set_value(30) </text:span><text:line-break/> <text:line-break/> <text:line-break/> <text:line-break/> <text:line-break/><text:s text:c="8"/><text:span text:style-name="highlight_co1">#a= gtk.CheckButton("check button 1")</text:span><text:line-break/><text:s text:c="8"/><text:span text:style-name="highlight_co1">#hbox.pack_start(a, True, True, 0)</text:span><text:line-break/> <text:line-break/><text:s text:c="8"/><text:span text:style-name="highlight_co1">#b= gtk.ToggleButton("check button 1")</text:span><text:line-break/><text:s text:c="8"/><text:span text:style-name="highlight_co1">#hbox.pack_start(b, True, True, 0)</text:span><text:line-break/> <text:line-break/><text:s text:c="8"/><text:span text:style-name="highlight_co1">#c = gtk.RadioButton(None, "radio button1")</text:span><text:line-break/><text:s text:c="8"/><text:span text:style-name="highlight_co1">#hbox.pack_start(c, True, True, 0)</text:span><text:line-break/> <text:line-break/><text:s text:c="8"/><text:span text:style-name="highlight_co1">#adjus = gtk.Adjustment(value=60, lower=0, upper=100, step_incr=1, page_incr=0, page_size=0)</text:span><text:line-break/><text:s text:c="8"/><text:span text:style-name="highlight_co1">#d = gtk.SpinButton(adjustment= adjus, climb_rate=0.1, digits=5)</text:span><text:line-break/><text:s text:c="8"/><text:span text:style-name="highlight_co1">#hbox.pack_start(d, True, True, 0)</text:span><text:line-break/><text:s text:c="8"/><text:span text:style-name="highlight_co1">#hscrollbar = gtk.HSscrollbar(adjustment)</text:span><text:line-break/> <text:line-break/><text:s text:c="8"/><text:span text:style-name="highlight_kw2">self</text:span>.<text:span text:style-name="highlight_me1">ratiotext</text:span><text:span text:style-name="highlight_sy0">=</text:span> gtk.<text:span text:style-name="highlight_me1">Label</text:span><text:span text:style-name="highlight_br0">(</text:span><text:span text:style-name="highlight_st0">"Ratio:"</text:span><text:span text:style-name="highlight_br0">)</text:span><text:line-break/> <text:line-break/><text:s text:c="8"/><text:span text:style-name="highlight_co1">#http://www.pygtk.org/pygtk2tutorial/sec-ComboWidget.html</text:span><text:line-break/><text:s text:c="8"/>combo <text:span text:style-name="highlight_sy0">=</text:span> gtk.<text:span text:style-name="highlight_me1">Combo</text:span><text:span text:style-name="highlight_br0">(</text:span><text:span text:style-name="highlight_br0">)</text:span><text:line-break/><text:s text:c="8"/>combo.<text:span text:style-name="highlight_me1">entry</text:span>.<text:span text:style-name="highlight_me1">set_text</text:span><text:span text:style-name="highlight_br0">(</text:span><text:span text:style-name="highlight_st0">"Compresion"</text:span><text:span text:style-name="highlight_br0">)</text:span><text:line-break/><text:s text:c="8"/>slist <text:span text:style-name="highlight_sy0">=</text:span> <text:span text:style-name="highlight_br0">[</text:span> <text:span text:style-name="highlight_st0">"1"</text:span><text:span text:style-name="highlight_sy0">,</text:span> <text:span text:style-name="highlight_st0">"3"</text:span><text:span text:style-name="highlight_sy0">,</text:span> <text:span text:style-name="highlight_st0">"5"</text:span><text:span text:style-name="highlight_sy0">,</text:span> <text:span text:style-name="highlight_st0">"10"</text:span><text:span text:style-name="highlight_sy0">,</text:span><text:span text:style-name="highlight_st0">"15"</text:span><text:span text:style-name="highlight_sy0">,</text:span><text:span text:style-name="highlight_st0">"20"</text:span> <text:span text:style-name="highlight_br0">]</text:span><text:line-break/><text:s text:c="8"/>combo.<text:span text:style-name="highlight_me1">set_popdown_strings</text:span><text:span text:style-name="highlight_br0">(</text:span>slist<text:span text:style-name="highlight_br0">)</text:span><text:line-break/> <text:line-break/><text:s text:c="8"/>hbox.<text:span text:style-name="highlight_me1">pack_start</text:span><text:span text:style-name="highlight_br0">(</text:span>buttonGTK<text:span text:style-name="highlight_sy0">,</text:span> <text:span text:style-name="highlight_kw2">True</text:span><text:span text:style-name="highlight_sy0">,</text:span> <text:span text:style-name="highlight_kw2">True</text:span><text:span text:style-name="highlight_sy0">,</text:span> <text:span text:style-name="highlight_nu0">0</text:span><text:span text:style-name="highlight_br0">)</text:span><text:line-break/> <text:line-break/><text:s text:c="8"/>vbox.<text:span text:style-name="highlight_me1">pack_start</text:span><text:span text:style-name="highlight_br0">(</text:span>labelHeader<text:span text:style-name="highlight_sy0">,</text:span> <text:span text:style-name="highlight_kw2">True</text:span><text:span text:style-name="highlight_sy0">,</text:span> <text:span text:style-name="highlight_kw2">True</text:span><text:span text:style-name="highlight_sy0">,</text:span> <text:span text:style-name="highlight_nu0">0</text:span><text:span text:style-name="highlight_br0">)</text:span><text:line-break/><text:s text:c="8"/>vbox.<text:span text:style-name="highlight_me1">pack_start</text:span><text:span text:style-name="highlight_br0">(</text:span>labelSubHeader<text:span text:style-name="highlight_sy0">,</text:span> <text:span text:style-name="highlight_kw2">True</text:span><text:span text:style-name="highlight_sy0">,</text:span> <text:span text:style-name="highlight_kw2">True</text:span><text:span text:style-name="highlight_sy0">,</text:span> <text:span text:style-name="highlight_nu0">0</text:span><text:span text:style-name="highlight_br0">)</text:span><text:line-break/> <text:line-break/><text:s text:c="8"/><text:span text:style-name="highlight_kw2">self</text:span>.<text:span text:style-name="highlight_me1">volumetext</text:span><text:span text:style-name="highlight_sy0">=</text:span> gtk.<text:span text:style-name="highlight_me1">Label</text:span><text:span text:style-name="highlight_br0">(</text:span><text:span text:style-name="highlight_st0">"Volume:"</text:span><text:span text:style-name="highlight_br0">)</text:span><text:line-break/><text:s text:c="8"/><text:span text:style-name="highlight_co1"># Create a centering alignment object</text:span><text:line-break/><text:s text:c="8"/><text:span text:style-name="highlight_co1">#align = gtk.Alignment(0.5 ,0.5, 0, 0)</text:span><text:line-break/><text:s text:c="8"/><text:span text:style-name="highlight_co1">#vbox.pack_start(align, False, False, 5)</text:span><text:line-break/><text:s text:c="8"/><text:span text:style-name="highlight_co1">#align.show()</text:span><text:line-break/><text:s text:c="8"/><text:span text:style-name="highlight_co1">#align.add(self.pbar)</text:span><text:line-break/><text:s text:c="8"/><text:span text:style-name="highlight_co1">#self.pbar.show()</text:span><text:line-break/><text:s text:c="8"/>hbox3.<text:span text:style-name="highlight_me1">pack_start</text:span><text:span text:style-name="highlight_br0">(</text:span><text:span text:style-name="highlight_kw2">self</text:span>.<text:span text:style-name="highlight_me1">ratiotext</text:span><text:span text:style-name="highlight_sy0">,</text:span> <text:span text:style-name="highlight_kw2">True</text:span><text:span text:style-name="highlight_sy0">,</text:span> <text:span text:style-name="highlight_kw2">True</text:span><text:span text:style-name="highlight_sy0">,</text:span> <text:span text:style-name="highlight_nu0">0</text:span><text:span text:style-name="highlight_br0">)</text:span><text:line-break/><text:s text:c="8"/>hbox3.<text:span text:style-name="highlight_me1">pack_start</text:span><text:span text:style-name="highlight_br0">(</text:span>combo<text:span text:style-name="highlight_sy0">,</text:span> <text:span text:style-name="highlight_kw2">True</text:span><text:span text:style-name="highlight_sy0">,</text:span> <text:span text:style-name="highlight_kw2">True</text:span><text:span text:style-name="highlight_sy0">,</text:span> <text:span text:style-name="highlight_nu0">0</text:span><text:span text:style-name="highlight_br0">)</text:span><text:line-break/> <text:line-break/><text:s text:c="8"/>hbox2.<text:span text:style-name="highlight_me1">pack_start</text:span><text:span text:style-name="highlight_br0">(</text:span><text:span text:style-name="highlight_kw2">self</text:span>.<text:span text:style-name="highlight_me1">decvol</text:span><text:span text:style-name="highlight_sy0">,</text:span> <text:span text:style-name="highlight_kw2">True</text:span><text:span text:style-name="highlight_sy0">,</text:span> <text:span text:style-name="highlight_kw2">True</text:span><text:span text:style-name="highlight_sy0">,</text:span> <text:span text:style-name="highlight_nu0">0</text:span><text:span text:style-name="highlight_br0">)</text:span><text:line-break/><text:s text:c="8"/>hbox2.<text:span text:style-name="highlight_me1">pack_start</text:span><text:span text:style-name="highlight_br0">(</text:span><text:span text:style-name="highlight_kw2">self</text:span>.<text:span text:style-name="highlight_me1">pbar</text:span><text:span text:style-name="highlight_sy0">,</text:span> <text:span text:style-name="highlight_kw2">True</text:span><text:span text:style-name="highlight_sy0">,</text:span> <text:span text:style-name="highlight_kw2">True</text:span><text:span text:style-name="highlight_sy0">,</text:span> <text:span text:style-name="highlight_nu0">0</text:span><text:span text:style-name="highlight_br0">)</text:span><text:line-break/><text:s text:c="8"/>hbox2.<text:span text:style-name="highlight_me1">pack_start</text:span><text:span text:style-name="highlight_br0">(</text:span><text:span text:style-name="highlight_kw2">self</text:span>.<text:span text:style-name="highlight_me1">addvol</text:span><text:span text:style-name="highlight_sy0">,</text:span> <text:span text:style-name="highlight_kw2">True</text:span><text:span text:style-name="highlight_sy0">,</text:span> <text:span text:style-name="highlight_kw2">True</text:span><text:span text:style-name="highlight_sy0">,</text:span> <text:span text:style-name="highlight_nu0">0</text:span><text:span text:style-name="highlight_br0">)</text:span><text:line-break/> <text:line-break/><text:s text:c="8"/>vbox.<text:span text:style-name="highlight_me1">pack_start</text:span><text:span text:style-name="highlight_br0">(</text:span>hbox3<text:span text:style-name="highlight_sy0">,</text:span> <text:span text:style-name="highlight_kw2">True</text:span><text:span text:style-name="highlight_sy0">,</text:span> <text:span text:style-name="highlight_kw2">True</text:span><text:span text:style-name="highlight_sy0">,</text:span> <text:span text:style-name="highlight_nu0">0</text:span><text:span text:style-name="highlight_br0">)</text:span><text:line-break/><text:s text:c="8"/>vbox.<text:span text:style-name="highlight_me1">pack_start</text:span><text:span text:style-name="highlight_br0">(</text:span><text:span text:style-name="highlight_kw2">self</text:span>.<text:span text:style-name="highlight_me1">volumetext</text:span><text:span text:style-name="highlight_sy0">,</text:span><text:span text:style-name="highlight_kw2">True</text:span><text:span text:style-name="highlight_sy0">,</text:span><text:span text:style-name="highlight_kw2">False</text:span><text:span text:style-name="highlight_sy0">,</text:span><text:span text:style-name="highlight_nu0">0</text:span><text:span text:style-name="highlight_br0">)</text:span><text:line-break/><text:s text:c="8"/>vbox.<text:span text:style-name="highlight_me1">pack_start</text:span><text:span text:style-name="highlight_br0">(</text:span>hbox2<text:span text:style-name="highlight_sy0">,</text:span> <text:span text:style-name="highlight_kw2">True</text:span><text:span text:style-name="highlight_sy0">,</text:span> <text:span text:style-name="highlight_kw2">True</text:span><text:span text:style-name="highlight_sy0">,</text:span> <text:span text:style-name="highlight_nu0">0</text:span><text:span text:style-name="highlight_br0">)</text:span><text:line-break/><text:s text:c="8"/>vbox.<text:span text:style-name="highlight_me1">pack_start</text:span><text:span text:style-name="highlight_br0">(</text:span>hbox<text:span text:style-name="highlight_sy0">,</text:span> <text:span text:style-name="highlight_kw2">True</text:span><text:span text:style-name="highlight_sy0">,</text:span> <text:span text:style-name="highlight_kw2">True</text:span><text:span text:style-name="highlight_sy0">,</text:span> <text:span text:style-name="highlight_nu0">0</text:span><text:span text:style-name="highlight_br0">)</text:span><text:line-break/> <text:line-break/> <text:line-break/> <text:line-break/><text:s text:c="8"/><text:span text:style-name="highlight_co1"># Add label's box to window</text:span><text:line-break/><text:s text:c="8"/>win.<text:span text:style-name="highlight_me1">add</text:span><text:span text:style-name="highlight_br0">(</text:span>vbox<text:span text:style-name="highlight_br0">)</text:span><text:line-break/> <text:line-break/><text:s text:c="8"/>win.<text:span text:style-name="highlight_me1">connect</text:span><text:span text:style-name="highlight_br0">(</text:span><text:span text:style-name="highlight_st0">"delete_event"</text:span><text:span text:style-name="highlight_sy0">,</text:span> gtk.<text:span text:style-name="highlight_me1">main_quit</text:span><text:span text:style-name="highlight_br0">)</text:span><text:line-break/> <text:line-break/><text:s text:c="8"/>win.<text:span text:style-name="highlight_me1">show_all</text:span><text:span text:style-name="highlight_br0">(</text:span><text:span text:style-name="highlight_br0">)</text:span><text:line-break/> <text:line-break/><text:s text:c="8"/>gtk.<text:span text:style-name="highlight_me1">main</text:span><text:span text:style-name="highlight_br0">(</text:span><text:span text:style-name="highlight_br0">)</text:span><text:line-break/> <text:line-break/> <text:line-break/><text:span text:style-name="highlight_kw1">if</text:span> __name__ <text:span text:style-name="highlight_sy0">==</text:span> <text:span text:style-name="highlight_st0">"__main__"</text:span>:<text:s text:c="2"/><text:line-break/> <text:line-break/><text:s text:c="4"/>app <text:span text:style-name="highlight_sy0">=</text:span> MeHear<text:span text:style-name="highlight_br0">(</text:span><text:span text:style-name="highlight_br0">)</text:span> <text:line-break/><text:s text:c="4"/>app.<text:span text:style-name="highlight_me1">main</text:span><text:span text:style-name="highlight_br0">(</text:span><text:span text:style-name="highlight_br0">)</text:span></text:p>
          </table:table-cell>
        </table:table-row>
      </table:table>
      <text:p text:style-name="Text_20_body">Upload and attach your project <text:span text:style-name="Strong_20_Emphasis">source code</text:span> package here.</text:p>
      <text:list text:style-name="List_20_1" text:continue-numbering="false">
        <text:list-item>
          <text:p text:style-name="List_20_1_Content_First"> Clean up compiled binary files before making package</text:p>
        </text:list-item>
        <text:list-item>
          <text:p text:style-name="List_20_1_Content_Last"> Use .zip format</text:p>
        </text:list-item>
      </text:list>
      <text:h text:style-name="Heading_20_2" text:outline-level="2"><text:bookmark-start text:name="__RefHeading___conclusion_6"/><text:bookmark-start text:name="conclusion"/>Conclusion<text:bookmark-end text:name="__RefHeading___conclusion_6"/><text:bookmark-end text:name="conclusion"/></text:h>
      <text:p text:style-name="Text_20_body">Hilmi:Developing in Maemo environment was challenging, we faced some problems during the night but at the end it works. Moreover CodeCamp is a nice environment for learning.</text:p>
      <text:p text:style-name="Text_20_body">Esa-Petri: Coding to maemo was nightmare as libraries aren't well ported like Gstreamer Pygtk and so on. Also software restrictions make coding awful. But learning to use gstreamer and Pygtk was good experience. I just would not want to have maemo ever. 
Trip to Riuttasaari was a really good experience and should be made as tradition. Overall good experie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ssotc_2011:grp4:start</dc:title>
  </office:meta>
</office:document-meta>
</file>