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db170e2ed1e6025e57faa2fd7e2f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otc_2011:grp5:start"/><text:bookmark-start text:name="__RefHeading___grp5_-_critical_assistant_for_old_person_cap_1"/><text:bookmark-start text:name="grp5_-_critical_assistant_for_old_person_cap"/>grp5 - Critical Assistant for (old) Person (CAP)<text:bookmark-end text:name="__RefHeading___grp5_-_critical_assistant_for_old_person_cap_1"/><text:bookmark-end text:name="grp5_-_critical_assistant_for_old_person_cap"/></text:h>
      <text:list text:style-name="Numbering_20_1" text:continue-numbering="false">
        <text:list-item>
          <text:p text:style-name="Numbering_20_1_Content_First"> Rostislav Malevich</text:p>
        </text:list-item>
        <text:list-item>
          <text:p text:style-name="Numbering_20_1_Content_Last"> Sidhartha Yalavarthi(0377192)</text:p>
        </text:list-item>
      </text:list>
      <text:h text:style-name="Heading_20_2" text:outline-level="2"><text:bookmark-start text:name="__RefHeading___idea_2"/><text:bookmark-start text:name="idea"/>Idea<text:bookmark-end text:name="__RefHeading___idea_2"/><text:bookmark-end text:name="idea"/></text:h>
      <text:p text:style-name="Text_20_body">CAP is last hope for old and physically limited person in cases when they falls down. CAP provides 5 levels of warnings and emergency signals. CAP is a stand-alone assistant with no user interaction. CAP targeted to old people, persons with physical limitations.</text:p>
      <text:h text:style-name="Heading_20_3" text:outline-level="3"><text:bookmark-start text:name="__RefHeading___cap_levels_3"/><text:bookmark-start text:name="cap_levels"/>CAP Levels<text:bookmark-end text:name="__RefHeading___cap_levels_3"/><text:bookmark-end text:name="cap_levels"/></text:h>
      <text:h text:style-name="Heading_20_5" text:outline-level="5"><text:bookmark-start text:name="__RefHeading___level_1_4"/><text:bookmark-start text:name="level_1"/>LEVEL 1<text:bookmark-end text:name="__RefHeading___level_1_4"/><text:bookmark-end text:name="level_1"/></text:h>
      <text:list text:style-name="List_20_1" text:continue-numbering="false">
        <text:list-item>
          <text:p text:style-name="LastListParagraph_List_20_1_Content_First"> Idle mode. Looking for sights of falling.</text:p>
        </text:list-item>
      </text:list>
      <text:h text:style-name="Heading_20_5" text:outline-level="5"><text:bookmark-start text:name="__RefHeading___level_2_5"/><text:bookmark-start text:name="level_2"/>LEVEL 2<text:bookmark-end text:name="__RefHeading___level_2_5"/><text:bookmark-end text:name="level_2"/></text:h>
      <text:list text:style-name="List_20_1" text:continue-numbering="false">
        <text:list-item>
          <text:p text:style-name="LastListParagraph_List_20_1_Content_First"> Falling were detected. User asked to confirm he is ok.</text:p>
        </text:list-item>
      </text:list>
      <text:h text:style-name="Heading_20_5" text:outline-level="5"><text:bookmark-start text:name="__RefHeading___level_3_6"/><text:bookmark-start text:name="level_3"/>LEVEL 3<text:bookmark-end text:name="__RefHeading___level_3_6"/><text:bookmark-end text:name="level_3"/></text:h>
      <text:list text:style-name="List_20_1" text:continue-numbering="false">
        <text:list-item>
          <text:p text:style-name="LastListParagraph_List_20_1_Content_First"> Sound warning to call help from close area. (GPS unit powered up to receive coordinates.)</text:p>
        </text:list-item>
      </text:list>
      <text:h text:style-name="Heading_20_5" text:outline-level="5"><text:bookmark-start text:name="__RefHeading___level_4_7"/><text:bookmark-start text:name="level_4"/>LEVEL 4<text:bookmark-end text:name="__RefHeading___level_4_7"/><text:bookmark-end text:name="level_4"/></text:h>
      <text:list text:style-name="List_20_1" text:continue-numbering="false">
        <text:list-item>
          <text:p text:style-name="LastListParagraph_List_20_1_Content_First"> CAP sends sms messages and call to predefined phone number. (FM transmitter powered up to transmit emergency messages.)</text:p>
        </text:list-item>
      </text:list>
      <text:h text:style-name="Heading_20_5" text:outline-level="5"><text:bookmark-start text:name="__RefHeading___level_5_8"/><text:bookmark-start text:name="level_5"/>LEVEL 5<text:bookmark-end text:name="__RefHeading___level_5_8"/><text:bookmark-end text:name="level_5"/></text:h>
      <text:list text:style-name="List_20_1" text:continue-numbering="false">
        <text:list-item>
          <text:p text:style-name="LastListParagraph_List_20_1_Content_First"> CAP calls to emergency center (providing GPS coordinates and individual information by synthesizing text to speech.)</text:p>
        </text:list-item>
      </text:list>
      <text:p text:style-name="Text_20_body">Each CAP level has time delay. If no user interaction detected in limited time, CAP rises emergence level. User interaction terminates current alarm. One more circle of emergency calls is started to guarantee stable condition of person.
Emergency button to rise CAP level with no time delays.</text:p>
      <text:h text:style-name="Heading_20_1" text:outline-level="1"><text:bookmark-start text:name="__RefHeading___future_implementations_9"/><text:bookmark-start text:name="future_implementations"/>Future Implementations<text:bookmark-end text:name="__RefHeading___future_implementations_9"/><text:bookmark-end text:name="future_implementations"/></text:h>
      <text:list text:style-name="List_20_1" text:continue-numbering="false">
        <text:list-item>
          <text:p text:style-name="List_20_1_Content_First"> CAP LEVEL 3. Power up GPS unit and receive current coordinates.</text:p>
        </text:list-item>
        <text:list-item>
          <text:p text:style-name="List_20_1_Content"> CAP LEVEL 4. FM transmitter with frequency swapping</text:p>
        </text:list-item>
        <text:list-item>
          <text:p text:style-name="List_20_1_Content_Last"> CAP LEVEL 5. Speech synthesizer of GPS coordinates.</text:p>
        </text:list-item>
      </text:list>
      <text:h text:style-name="Heading_20_3" text:outline-level="3"><text:bookmark-start text:name="__RefHeading___screenshots_10"/><text:bookmark-start text:name="screenshots"/>Screenshots<text:bookmark-end text:name="__RefHeading___screenshots_10"/><text:bookmark-end text:name="screenshots"/></text:h>
      <text:p text:style-name="Text_20_body"><draw:frame draw:style-name="media" draw:name="0" text:anchor-type="as-char" draw:z-index="0" svg:width="21.166666666667cm" style:rel-width="100%" svg:height="12.7cm" style:rel-height="scale"><draw:image xlink:href="Pictures/ccdb170e2ed1e6025e57faa2fd7e2f30.png" xlink:type="simple" xlink:show="embed" xlink:actuate="onLoad"/></draw:frame></text:p>
      <text:h text:style-name="Heading_20_2" text:outline-level="2"><text:bookmark-start text:name="__RefHeading___code_11"/><text:bookmark-start text:name="code"/>Code<text:bookmark-end text:name="__RefHeading___code_11"/><text:bookmark-end text:name="code"/></text:h>
      <text:p text:style-name="Text_20_body">Source code <text:a xlink:type="simple" xlink:href="http://codecamp.fi/doku.php/ssotc_2011/grp5/cap.zip" text:style-name="Internet_20_link" text:visited-style-name="Visited_20_Internet_20_Link">cap.zip</text:a></text:p>
      <text:h text:style-name="Heading_20_2" text:outline-level="2"><text:bookmark-start text:name="__RefHeading___presentation_slides_12"/><text:bookmark-start text:name="presentation_slides"/>Presentation Slides<text:bookmark-end text:name="__RefHeading___presentation_slides_12"/><text:bookmark-end text:name="presentation_slides"/></text:h>
      <text:p text:style-name="Text_20_body"><text:a xlink:type="simple" xlink:href="http://codecamp.fi/doku.php/ssotc_2011/grp5/cap.ppt" text:style-name="Internet_20_link" text:visited-style-name="Visited_20_Internet_20_Link">cap.ppt</text:a></text:p>
      <text:h text:style-name="Heading_20_2" text:outline-level="2"><text:bookmark-start text:name="__RefHeading___document_13"/><text:bookmark-start text:name="document"/>Document<text:bookmark-end text:name="__RefHeading___document_13"/><text:bookmark-end text:name="document"/></text:h>
      <text:p text:style-name="Text_20_body">Final version <text:a xlink:type="simple" xlink:href="http://codecamp.fi/doku.php/ssotc_2011/grp5/cap.doc" text:style-name="Internet_20_link" text:visited-style-name="Visited_20_Internet_20_Link">cap.doc</text:a> <text:a xlink:type="simple" xlink:href="http://codecamp.fi/doku.php/ssotc_2011/grp5/cap.pdf" text:style-name="Internet_20_link" text:visited-style-name="Visited_20_Internet_20_Link">cap.pdf</text:a></text:p>
      <text:h text:style-name="Heading_20_2" text:outline-level="2"><text:bookmark-start text:name="__RefHeading___conclusion_14"/><text:bookmark-start text:name="conclusion"/>Conclusion<text:bookmark-end text:name="__RefHeading___conclusion_14"/><text:bookmark-end text:name="conclusion"/></text:h>
      <text:p text:style-name="Text_20_body">While making implementation of our idea, some vital features were left from application due to lack of tutori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sotc_2011:grp5:start</dc:title>
  </office:meta>
</office:document-meta>
</file>