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_2011:grp7:start"/><text:bookmark-start text:name="__RefHeading___grp7_-_object_locator_1"/><text:bookmark-start text:name="grp7_-_object_locator"/>grp7 - Object Locator<text:bookmark-end text:name="__RefHeading___grp7_-_object_locator_1"/><text:bookmark-end text:name="grp7_-_object_locator"/></text:h>
      <text:list text:style-name="Numbering_20_1" text:continue-numbering="false">
        <text:list-item>
          <text:p text:style-name="Numbering_20_1_Content_First">Bhupesh Mudari </text:p>
        </text:list-item>
        <text:list-item>
          <text:p text:style-name="Numbering_20_1_Content"> Chandrashekar Gattu</text:p>
        </text:list-item>
        <text:list-item>
          <text:p text:style-name="Numbering_20_1_Content_Last"> Srikanth Korrapati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Older people have a tendency to forget about their things.
Objective of App:</text:p>
      <text:list text:style-name="Numbering_20_1" text:continue-numbering="false">
        <text:list-item>
          <text:p text:style-name="Numbering_20_1_Content_First"> Take a picture of the object.</text:p>
        </text:list-item>
        <text:list-item>
          <text:p text:style-name="Numbering_20_1_Content"> Write/Store a note of where the object has been kept. </text:p>
        </text:list-item>
        <text:list-item>
          <text:p text:style-name="Numbering_20_1_Content"> When required in urgency, press the Identification button related to the image.</text:p>
        </text:list-item>
        <text:list-item>
          <text:p text:style-name="Numbering_20_1_Content"> Application Displays the object and its location.</text:p>
        </text:list-item>
        <text:list-item>
          <text:p text:style-name="Numbering_20_1_Content_Last"> <text:span text:style-name="Strong_20_Emphasis"/>Object recognition can be done either manually(already stored image) or dynamically (using a camera)<text:span text:style-name="Strong_20_Emphasis"/>  </text:p>
        </text:list-item>
      </text:list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GRP7 Final Presentation <text:a xlink:type="simple" xlink:href="http://codecamp.fi/doku.php/ssotc_2011/grp7/finalgrp7slide.pdf" text:style-name="Internet_20_link" text:visited-style-name="Visited_20_Internet_20_Link">finalgrp7slide.pdf</text:a>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<text:a xlink:type="simple" xlink:href="http://codecamp.fi/doku.php/ssotc_2011/grp7/grp7oi_version1.zip" text:style-name="Internet_20_link" text:visited-style-name="Visited_20_Internet_20_Link">grp7oi_version1.zip</text:a></text:p>
        </text:list-item>
        <text:list-item/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_2011:grp7:start</dc:title>
  </office:meta>
</office:document-meta>
</file>