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df5ec9ab4bc67775f1034e76165d4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stcodecamp2016:group5:start"/><text:bookmark-start text:name="__RefHeading___introduction_1"/><text:bookmark-start text:name="introduction"/>Introduction<text:bookmark-end text:name="__RefHeading___introduction_1"/><text:bookmark-end text:name="introduction"/></text:h>
      <text:p text:style-name="Text_20_body">Group 5 Awesome Perccomies</text:p>
      <text:h text:style-name="Heading_20_3" text:outline-level="3"><text:bookmark-start text:name="__RefHeading___group_members_2"/><text:bookmark-start text:name="group_members"/>Group Members<text:bookmark-end text:name="__RefHeading___group_members_2"/><text:bookmark-end text:name="group_members"/></text:h>
      <text:p text:style-name="Text_20_body">Emil Hedemalm, Valentin Poirot, Atefe Maleki, Joseph El Khoury, Carlos Martinez, &amp; Mustaqim Rahman. </text:p>
      <text:h text:style-name="Heading_20_3" text:outline-level="3"><text:bookmark-start text:name="__RefHeading___idea_3"/><text:bookmark-start text:name="idea"/>Idea<text:bookmark-end text:name="__RefHeading___idea_3"/><text:bookmark-end text:name="idea"/></text:h>
      <text:p text:style-name="Text_20_body">The idea with the code camp is to look at ways to set up and use home automation control. We are to create an own scenario and then work around it.</text:p>
      <text:h text:style-name="Heading_20_3" text:outline-level="3"><text:bookmark-start text:name="__RefHeading___scenario_4"/><text:bookmark-start text:name="scenario"/>Scenario<text:bookmark-end text:name="__RefHeading___scenario_4"/><text:bookmark-end text:name="scenario"/></text:h>
      <text:p text:style-name="Text_20_body">Our scenario is an office environment where we want to influence and educate the employees to maintain good working habits. This includes remembering to close windows, etc. The idea is also to automate shutting off power and turning down heating when the office is empty, and turning it on in the morning again in order to reduce energy consumption. </text:p>
      <text:p text:style-name="Text_20_body">We will use window sensors to check if windows have been closed properly (checked at midnight), and if they aren’t emails are sent to the responsible persons. </text:p>
      <text:h text:style-name="Heading_20_3" text:outline-level="3"><text:bookmark-start text:name="__RefHeading___motivation_5"/><text:bookmark-start text:name="motivation"/>Motivation<text:bookmark-end text:name="__RefHeading___motivation_5"/><text:bookmark-end text:name="motivation"/></text:h>
      <text:p text:style-name="Text_20_body">The motivation in the project is largly in reducing electricity consumption, but there is also a will to affect people's behaviour. In our case we </text:p>
      <text:h text:style-name="Heading_20_2" text:outline-level="2"><text:bookmark-start text:name="__RefHeading___solution_6"/><text:bookmark-start text:name="solution"/>Solution<text:bookmark-end text:name="__RefHeading___solution_6"/><text:bookmark-end text:name="solution"/></text:h>
      <text:h text:style-name="Heading_20_3" text:outline-level="3"><text:bookmark-start text:name="__RefHeading___features_7"/><text:bookmark-start text:name="features"/>Features<text:bookmark-end text:name="__RefHeading___features_7"/><text:bookmark-end text:name="features"/></text:h>
      <text:p text:style-name="Text_20_body">For the heating and power regulation by default heating will lower from 20 to 18 degrees at 19:00 and power will be turned off for all other devices (computers, lighting, etc.) and turned on at 7:00 again. If there are still employees left in the building, a motion sensor will ensure that power and heating remains on until they leave. This is checked via a motion sensor that evaluates employee presence every half-hour. Over the weekend and holidays the same policies as in the nights are applied.</text:p>
      <text:h text:style-name="Heading_20_3" text:outline-level="3"><text:bookmark-start text:name="__RefHeading___devices_used_8"/><text:bookmark-start text:name="devices_used"/>Devices used<text:bookmark-end text:name="__RefHeading___devices_used_8"/><text:bookmark-end text:name="devices_used"/></text:h>
      <text:list text:style-name="List_20_1" text:continue-numbering="false">
        <text:list-item>
          <text:p text:style-name="List_20_1_Content_First"> Solution Nr.3 server (Radio3)</text:p>
        </text:list-item>
        <text:list-item>
          <text:p text:style-name="List_20_1_Content"> Movement Sensor generic brand one</text:p>
        </text:list-item>
        <text:list-item>
          <text:p text:style-name="List_20_1_Content"> Thermostat</text:p>
        </text:list-item>
        <text:list-item>
          <text:p text:style-name="List_20_1_Content"> Window sensor</text:p>
        </text:list-item>
        <text:list-item>
          <text:p text:style-name="List_20_1_Content_Last"> Switch  </text:p>
        </text:list-item>
      </text:list>
      <text:h text:style-name="Heading_20_3" text:outline-level="3"><text:bookmark-start text:name="__RefHeading___scripts_used_9"/><text:bookmark-start text:name="scripts_used"/>Scripts used<text:bookmark-end text:name="__RefHeading___scripts_used_9"/><text:bookmark-end text:name="scripts_used"/></text:h>
      <text:p text:style-name="Text_20_body">Definition of our sensors:</text:p>
      <text:p text:style-name="Preformatted_20_Text">define FS_Switch FS20 24242424 1111<text:line-break/>define FHT_Group5 FHT 3133<text:line-break/>define MotionSensor_Group5 FS20 815a 00<text:line-break/>define Window_sensor_Group5 CUL_FHTTK b9b7d6<text:line-break/>attr Window_sensor_Group5 model FHT80TF-2</text:p>
      <text:p text:style-name="Text_20_body">Morning script: enabling power and setting temperature to 20°C</text:p>
      <text:p text:style-name="Preformatted_20_Text">define morningSchedule at *07:00:00 set FHT_Group5 desired-temp 20.0;<text:line-break/>set FS_Switch on</text:p>
      <text:p text:style-name="Text_20_body">Evening script: setting temperature to 18°C, setting a timer to look for movement</text:p>
      <text:p text:style-name="Preformatted_20_Text">define eveningSchedule at *19:00:00 set FHT_Group5 desired-temp 18.0;<text:line-break/>define timer at +00:30 trigger HeatingMacro</text:p>
      <text:p text:style-name="Text_20_body">Window script: if a window is open, we send a mail</text:p>
      <text:p text:style-name="Preformatted_20_Text">define WindowAtNight at *00:00:00 IF ([Window_sensor_Group5] eq "Open") (<text:line-break/>{<text:line-break/> DebianMail('mail address','Window','The window at the office was left open at night.','');<text:line-break/> }<text:line-break/>set FS_Switch on-for-timer 10<text:line-break/>)</text:p>
      <text:p text:style-name="Text_20_body">Macro to stop power and lower temperature during night if nobody is in the office</text:p>
      <text:p text:style-name="Preformatted_20_Text">define HeatingMacro notify HeatingMacro set FHT_Group5 desired-temp 15.0;<text:line-break/>set FS_Switch off;<text:line-break/>{<text:line-break/> DebianMail('mail address','Heating','The heating in the office was turned off at this moment.','');<text:line-break/> }</text:p>
      <text:p text:style-name="Text_20_body">After 7pm, is somebody is moving, we reset the timer to 15min</text:p>
      <text:p text:style-name="Preformatted_20_Text">define DetectMovement notify MotionSensor_Group5 IF ([MotionSensor_Group5] eq "on") <text:line-break/>( set timer modifyTimeSpec 00:15 )</text:p>
      <text:h text:style-name="Heading_20_2" text:outline-level="2"><text:bookmark-start text:name="__RefHeading___protocol_to_presentenocean_10"/><text:bookmark-start text:name="protocol_to_presentenocean"/>Protocol to Present: EnOcean<text:bookmark-end text:name="__RefHeading___protocol_to_presentenocean_10"/><text:bookmark-end text:name="protocol_to_presentenocean"/></text:h>
      <text:p text:style-name="Text_20_body">See presentation slides 12-15: <text:a xlink:type="simple" xlink:href="http://codecamp.fi/doku.php/sustcodecamp2016/group5/code_camp_on_home_automation_group5.pdf" text:style-name="Internet_20_link" text:visited-style-name="Visited_20_Internet_20_Link">code_camp_on_home_automation_group5.pdf</text:a></text:p>
      <text:p text:style-name="Text_20_body">Should copy-paste text here from slides and report too?</text:p>
      <text:h text:style-name="Heading_20_2" text:outline-level="2"><text:bookmark-start text:name="__RefHeading___daily_reports_11"/><text:bookmark-start text:name="daily_reports"/>Daily reports<text:bookmark-end text:name="__RefHeading___daily_reports_11"/><text:bookmark-end text:name="daily_reports"/></text:h>
      <text:h text:style-name="Heading_20_3" text:outline-level="3"><text:bookmark-start text:name="__RefHeading___day_2_tues_12"/><text:bookmark-start text:name="day_2_tues"/>Day 2 (Tues)<text:bookmark-end text:name="__RefHeading___day_2_tues_12"/><text:bookmark-end text:name="day_2_tues"/></text:h>
      <text:p text:style-name="Text_20_body">SPECIAL CHALLENGE :</text:p>
      <text:p text:style-name="Text_20_body">“We need to change the human if we want to achieve sustainable future. Technology can help us but alone is not enough.”</text:p>
      <text:p text:style-name="Text_20_body">We need to combine this home automation solutions with ideas regarding changing human behavior.</text:p>
      <text:p text:style-name="Text_20_body"> <draw:frame draw:style-name="media" draw:name="0" text:anchor-type="as-char" draw:z-index="0" svg:width="7.9375cm" svg:height="8.2067851373183cm"><draw:image xlink:href="Pictures/9df5ec9ab4bc67775f1034e76165d484.jpg" xlink:type="simple" xlink:show="embed" xlink:actuate="onLoad"/></draw:frame></text:p>
      <text:h text:style-name="Heading_20_3" text:outline-level="3"><text:bookmark-start text:name="__RefHeading___day_3_wednes_13"/><text:bookmark-start text:name="day_3_wednes"/>Day 3 (Wednes)<text:bookmark-end text:name="__RefHeading___day_3_wednes_13"/><text:bookmark-end text:name="day_3_wednes"/></text:h>
      <text:p text:style-name="Text_20_body">Today we tried to troubleshoot some of our problems from yesterday. Now the thermostat is synced with our system and we can control it. The other device we added today is the sensor for the door. In order to test the devices and observe whether they are connected to the server we set the light sensitive to the door. it means when the door is open the light will turn on. We are testing other devices for our scenario however we haven't reached any new results yet.</text:p>
      <text:h text:style-name="Heading_20_3" text:outline-level="3"><text:bookmark-start text:name="__RefHeading___day_4_thurs_14"/><text:bookmark-start text:name="day_4_thurs"/>Day 4 (Thurs)<text:bookmark-end text:name="__RefHeading___day_4_thurs_14"/><text:bookmark-end text:name="day_4_thurs"/></text:h>
      <text:p text:style-name="Text_20_body">Working on documentation (wiki, doc, presentation). Setup-wise we are trying to make the server send e-mails when the system is shut down. E-mail was successfully sent from a newly created gmail address to one of our group members when the window was left open at night!</text:p>
      <text:h text:style-name="Heading_20_3" text:outline-level="3"><text:bookmark-start text:name="__RefHeading___day_5_fripresentation_15"/><text:bookmark-start text:name="day_5_fripresentation"/>Day 5 (Fri): Presentation<text:bookmark-end text:name="__RefHeading___day_5_fripresentation_15"/><text:bookmark-end text:name="day_5_fripresentation"/></text:h>
      <text:p text:style-name="Text_20_body">Presentation slides: <text:a xlink:type="simple" xlink:href="http://codecamp.fi/doku.php/sustcodecamp2016/group5/code_camp_on_home_automation_group5.pdf" text:style-name="Internet_20_link" text:visited-style-name="Visited_20_Internet_20_Link">code_camp_on_home_automation_group5.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ustcodecamp2016:group5:start</dc:title>
  </office:meta>
</office:document-meta>
</file>