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27e22d31171c6f4a2675085385c1fa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stcodecamp2016:group8:start"/><text:bookmark-start text:name="__RefHeading___group_4_perccom_greensofaa_co2_1"/><text:bookmark-start text:name="group_4_perccom_greensofaa_co2"/>Group 4 PERCCOM (GreenSOFAA&amp;CO2)<text:bookmark-end text:name="__RefHeading___group_4_perccom_greensofaa_co2_1"/><text:bookmark-end text:name="group_4_perccom_greensofaa_co2"/></text:h>
      <text:p text:style-name="Text_20_body"><draw:frame draw:style-name="mediacenter" draw:name="0" text:anchor-type="paragraph" draw:z-index="0" svg:width="7.9375cm" svg:height="4.4635208333333cm"><draw:image xlink:href="Pictures/f27e22d31171c6f4a2675085385c1fa5.jpg" xlink:type="simple" xlink:show="embed" xlink:actuate="onLoad"/></draw:frame></text:p>
      <text:h text:style-name="Heading_20_3" text:outline-level="3"><text:bookmark-start text:name="__RefHeading___membersgroup_members_2"/><text:bookmark-start text:name="membersgroup_members"/>Members: Group Members<text:bookmark-end text:name="__RefHeading___membersgroup_members_2"/><text:bookmark-end text:name="membersgroup_members"/></text:h>
      <text:list text:style-name="List_20_1" text:continue-numbering="false">
        <text:list-item>
          <text:p text:style-name="List_20_1_Content_First"> Manich Lamichhane</text:p>
        </text:list-item>
        <text:list-item>
          <text:p text:style-name="List_20_1_Content"> Tamara Belyakhina</text:p>
        </text:list-item>
        <text:list-item>
          <text:p text:style-name="List_20_1_Content"> Rafiul Sabbir</text:p>
        </text:list-item>
        <text:list-item>
          <text:p text:style-name="List_20_1_Content"> Felipe Leon</text:p>
        </text:list-item>
        <text:list-item>
          <text:p text:style-name="List_20_1_Content"> Andrey Kochemassov</text:p>
        </text:list-item>
        <text:list-item>
          <text:p text:style-name="List_20_1_Content_Last"> Olga Rybnytska. </text:p>
        </text:list-item>
      </text:list>
      <text:h text:style-name="Heading_20_3" text:outline-level="3"><text:bookmark-start text:name="__RefHeading___idea_3"/><text:bookmark-start text:name="idea"/>Idea<text:bookmark-end text:name="__RefHeading___idea_3"/><text:bookmark-end text:name="idea"/></text:h>
      <text:p text:style-name="Text_20_body">Reducing energy consumption and heat loss by using movement detectionin the office.</text:p>
      <text:p text:style-name="Text_20_body">Nowadays in most offices people spend more time than in their apartments. Working place became a very important place for every employee, and therefore companies spend thousands euros in order to make this place better.
But usually people are careless about the resources they are spending: for example, when it is too hot in the room, instead of reducing the temperature in the room, the employee usually just opens the window. The company pays for the heating of the building, the company pays electricity bills, so for a particular worker there is no need to think about reducing its own energy consumption.</text:p>
      <text:p text:style-name="Text_20_body">Following this logic, the company owners now need to think about the ways to reduce their expenses on heating and consuming of energy. Our team tried to imagine and implemented a particular scenario about reducing energy consumption and thus saving the costs for company owners.</text:p>
      <text:h text:style-name="Heading_20_3" text:outline-level="3"><text:bookmark-start text:name="__RefHeading___scenario_4"/><text:bookmark-start text:name="scenario"/>Scenario<text:bookmark-end text:name="__RefHeading___scenario_4"/><text:bookmark-end text:name="scenario"/></text:h>
      <text:p text:style-name="Text_20_body">For our scenario we used a set of equipment, which includes motion sensor, dimmer, Twilight sensor and thermostat.
Firstly, our system will detect the movement in the room using the motion sensor as a trigger. If there are people inside the room - the motion sensor will detect the movement and all the other sensors will start to work. If there's nobody inside - there's no need for running the whole system.</text:p>
      <text:p text:style-name="Text_20_body">The next step comes when the sensor detects the movements. Usually companies try to build spacious offices, full of light and with big windows from floor to the ceiling. During sunny days, the sunlight easily comes through these windows to the room, increasing the temperature inside. Our light sensor will detect if the day is sunny, and then the control is going to the thermostat. If the temperature inthe room starts to increase, the thermostat will detect it and at some threshold value the heating of the room will be stopped.</text:p>
      <text:p text:style-name="Text_20_body">Usually in most of the companies working day is scheduled, and it is easy to predict the end of working hours. Therefore, the other part of our system will control whether the employee turned off the lights in the office or not. After 15 minutes of the end of working day the motion sensor will check if the room is empty or not. If it is empty and the lights are still turned on - then the system will send a notification to the e-mail address of the worker, informing that the lights are still on, and inviting to come back and turn off the lights. If after another 15 minutes the lights are still on, that means that we are dealing with an irresponsible employee and there’s a need to change people’s behaviour. That means the system will automatically turn off the lights via the usage of dimmer, and the employee will be penalised with a certain amount of money cut off from the salary.</text:p>
      <text:h text:style-name="Heading_20_3" text:outline-level="3"><text:bookmark-start text:name="__RefHeading___equipment_in_use_5"/><text:bookmark-start text:name="equipment_in_use"/>Equipment in use<text:bookmark-end text:name="__RefHeading___equipment_in_use_5"/><text:bookmark-end text:name="equipment_in_use"/></text:h>
      <text:list text:style-name="List_20_1" text:continue-numbering="false">
        <text:list-item>
          <text:p text:style-name="List_20_1_Content_First"> wireless PIR motion detector „FS20 PIRI-2“ - 1,</text:p>
        </text:list-item>
        <text:list-item>
          <text:p text:style-name="List_20_1_Content"> remote control - 1,</text:p>
        </text:list-item>
        <text:list-item>
          <text:p text:style-name="List_20_1_Content"> wireless twilight transmitter „FS20 SD“ - 1,</text:p>
        </text:list-item>
        <text:list-item>
          <text:p text:style-name="List_20_1_Content"> radio heating thermostat „FHT80B-3“ - 1,</text:p>
        </text:list-item>
        <text:list-item>
          <text:p text:style-name="List_20_1_Content"> remote dimmer „FS20 DI“ - 1,</text:p>
        </text:list-item>
        <text:list-item>
          <text:p text:style-name="List_20_1_Content_Last"> radio controlled door/window contact „FHT80TF-2“ - 1.</text:p>
        </text:list-item>
      </text:list>
      <text:h text:style-name="Heading_20_3" text:outline-level="3"><text:bookmark-start text:name="__RefHeading___protocol_to_present_6"/><text:bookmark-start text:name="protocol_to_present"/>Protocol to Present:<text:bookmark-end text:name="__RefHeading___protocol_to_present_6"/><text:bookmark-end text:name="protocol_to_present"/></text:h>
      <text:p text:style-name="Text_20_body">ZigBee</text:p>
      <text:h text:style-name="Heading_20_3" text:outline-level="3"><text:bookmark-start text:name="__RefHeading___useful_documentation_7"/><text:bookmark-start text:name="useful_documentation"/>Useful documentation<text:bookmark-end text:name="__RefHeading___useful_documentation_7"/><text:bookmark-end text:name="useful_documentation"/></text:h>
      <text:list text:style-name="List_20_1" text:continue-numbering="false">
        <text:list-item>
          <text:p text:style-name="List_20_1_Content_First"> <text:a xlink:type="simple" xlink:href="http://codecamp.fi/doku.php/sustcodecamp2016/group8/557492-an-01-ml-tuer_fensterkontakt_fht80tf_de_en_fr_nl.pdf" text:style-name="Internet_20_link" text:visited-style-name="Visited_20_Internet_20_Link">557492-an-01-ml-tuer_fensterkontakt_fht80tf_de_en_fr_nl.pdf</text:a></text:p>
        </text:list-item>
        <text:list-item>
          <text:p text:style-name="List_20_1_Content"> <text:a xlink:type="simple" xlink:href="http://codecamp.fi/doku.php/sustcodecamp2016/group8/557894-an-01-en-funk_heizthermostat_fht80b_3.pdf" text:style-name="Internet_20_link" text:visited-style-name="Visited_20_Internet_20_Link">557894-an-01-en-funk_heizthermostat_fht80b_3.pdf</text:a></text:p>
        </text:list-item>
        <text:list-item>
          <text:p text:style-name="List_20_1_Content"> <text:a xlink:type="simple" xlink:href="http://codecamp.fi/doku.php/sustcodecamp2016/group8/617249-an-01-en-remote_dimmer_fs20_di_1_.pdf" text:style-name="Internet_20_link" text:visited-style-name="Visited_20_Internet_20_Link">617249-an-01-en-remote_dimmer_fs20_di_1_.pdf</text:a></text:p>
        </text:list-item>
        <text:list-item>
          <text:p text:style-name="List_20_1_Content"> <text:a xlink:type="simple" xlink:href="http://codecamp.fi/doku.php/sustcodecamp2016/group8/620594-an-01-en-fs_20_piri_2_1_.pdf" text:style-name="Internet_20_link" text:visited-style-name="Visited_20_Internet_20_Link">620594-an-01-en-fs_20_piri_2_1_.pdf</text:a></text:p>
        </text:list-item>
        <text:list-item>
          <text:p text:style-name="List_20_1_Content"> <text:a xlink:type="simple" xlink:href="http://codecamp.fi/doku.php/sustcodecamp2016/group8/623019-an-01-en-funk_daemmerungssender_fs20sd_1_.pdf" text:style-name="Internet_20_link" text:visited-style-name="Visited_20_Internet_20_Link">623019-an-01-en-funk_daemmerungssender_fs20sd_1_.pdf</text:a></text:p>
        </text:list-item>
        <text:list-item/>
      </text:list>
      <text:h text:style-name="Heading_20_3" text:outline-level="3"><text:bookmark-start text:name="__RefHeading___google_doc_8"/><text:bookmark-start text:name="google_doc"/>Google doc<text:bookmark-end text:name="__RefHeading___google_doc_8"/><text:bookmark-end text:name="google_doc"/></text:h>
      <text:p text:style-name="Text_20_body"><text:a xlink:type="simple" xlink:href="https://docs.google.com/document/d/1wBi_9CDYDaCNYA9cGpxQahuaIYWDqL4wWyGvOf4E_vg/edit?usp=sharing" text:style-name="Internet_20_link" text:visited-style-name="Visited_20_Internet_20_Link">https://docs.google.com/document/d/1wBi_9CDYDaCNYA9cGpxQahuaIYWDqL4wWyGvOf4E_vg/edit?usp=shar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sustcodecamp2016:group8:start</dc:title>
  </office:meta>
</office:document-meta>
</file>