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aadin2009:grp1:start"/><text:bookmark-start text:name="__RefHeading___group_1avis_1"/><text:bookmark-start text:name="group_1avis"/>Group 1: (Avis)<text:bookmark-end text:name="__RefHeading___group_1avis_1"/><text:bookmark-end text:name="group_1avis"/></text:h>
      <text:h text:style-name="Heading_20_1" text:outline-level="1"><text:bookmark-start text:name="__RefHeading___idea_2"/><text:bookmark-start text:name="idea"/>Idea<text:bookmark-end text:name="__RefHeading___idea_2"/><text:bookmark-end text:name="idea"/></text:h>
      <text:p text:style-name="Text_20_body">Avis - Accident Visualizer</text:p>
      <text:p text:style-name="Text_20_body">The fundamental idea of Avis is to visualize Finnish emergency information using Google Maps and Vaadin, thus providing user with geographical incident information. Furthermore, Avis lists and differentiates different incident types. The incident data is available through Rescue services in Finland and provided as a public RSS feed.</text:p>
      <text:h text:style-name="Heading_20_1" text:outline-level="1"><text:bookmark-start text:name="__RefHeading___planned_services_3"/><text:bookmark-start text:name="planned_services"/>Planned services<text:bookmark-end text:name="__RefHeading___planned_services_3"/><text:bookmark-end text:name="planned_services"/></text:h>
      <text:p text:style-name="Text_20_body">Priority scale: 1 = Most Critical ..  3 = Least Critical</text:p>
      <table:table table:style-name="Table">
        <table:table-column/>
        <table:table-column/>
        <table:table-row>
          <table:table-cell office:value-type="string" table:style-name="tableheader">
            <text:p text:style-name="Table_20_Heading"> Service	                                                                </text:p>
          </table:table-cell>
          <table:table-cell office:value-type="string" table:style-name="tableheader">
            <text:p text:style-name="Table_20_Heading"> Priority </text:p>
          </table:table-cell>
        </table:table-row>
        <table:table-row>
          <table:table-cell office:value-type="string" table:style-name="tablecell">
            <text:p text:style-name="tablealignleft">Display the last 30 incidents in the map according to the incident location.</text:p>
          </table:table-cell>
          <table:table-cell office:value-type="string" table:style-name="tablecell">
            <text:p text:style-name="tablealigncenter">	     1  </text:p>
          </table:table-cell>
        </table:table-row>
        <table:table-row>
          <table:table-cell office:value-type="string" table:style-name="tablecell">
            <text:p text:style-name="tablealignleft">Allow user to manually refresh the map to reflect the latest feed information.</text:p>
          </table:table-cell>
          <table:table-cell office:value-type="string" table:style-name="tablecell">
            <text:p text:style-name="tablealigncenter">	     1  </text:p>
          </table:table-cell>
        </table:table-row>
        <table:table-row>
          <table:table-cell office:value-type="string" table:style-name="tablecell">
            <text:p text:style-name="tablealignleft">Display the last five (5) incidents as popup windows on the map.	        </text:p>
          </table:table-cell>
          <table:table-cell office:value-type="string" table:style-name="tablecell">
            <text:p text:style-name="tablealigncenter">     2    </text:p>
          </table:table-cell>
        </table:table-row>
        <table:table-row>
          <table:table-cell office:value-type="string" table:style-name="tablecell">
            <text:p text:style-name="tablealignleft">Refresh the map periodically to reflect the latest feed information.	         </text:p>
          </table:table-cell>
          <table:table-cell office:value-type="string" table:style-name="tablecell">
            <text:p text:style-name="tablealigncenter">    2   </text:p>
          </table:table-cell>
        </table:table-row>
        <table:table-row>
          <table:table-cell office:value-type="string" table:style-name="tablecell">
            <text:p text:style-name="tablealignleft">Display the non-locatable incidents as bold in the RSS feed panel.	          </text:p>
          </table:table-cell>
          <table:table-cell office:value-type="string" table:style-name="tablecell">
            <text:p text:style-name="tablealigncenter">   2    </text:p>
          </table:table-cell>
        </table:table-row>
        <table:table-row>
          <table:table-cell office:value-type="string" table:style-name="tablecell">
            <text:p text:style-name="tablealignleft">Display a notification when non-locatable incidents exist.	                   </text:p>
          </table:table-cell>
          <table:table-cell office:value-type="string" table:style-name="tablecell">
            <text:p text:style-name="tablealigncenter">  2   </text:p>
          </table:table-cell>
        </table:table-row>
        <table:table-row>
          <table:table-cell office:value-type="string" table:style-name="tablecell">
            <text:p text:style-name="tablealignleft">Scroll the map to the area of the latest incident.	                         </text:p>
          </table:table-cell>
          <table:table-cell office:value-type="string" table:style-name="tablecell">
            <text:p text:style-name="tablealigncenter">    2   </text:p>
          </table:table-cell>
        </table:table-row>
        <table:table-row>
          <table:table-cell office:value-type="string" table:style-name="tablecell">
            <text:p text:style-name="tablealignleft">Allow user to select a time frame for the displayed incident information.</text:p>
          </table:table-cell>
          <table:table-cell office:value-type="string" table:style-name="tablecell">
            <text:p text:style-name="tablealigncenter">	3   </text:p>
          </table:table-cell>
        </table:table-row>
        <table:table-row>
          <table:table-cell office:value-type="string" table:style-name="tablecell">
            <text:p text:style-name="tablealignleft">Draw icons to differentiate between the different incident types.</text:p>
          </table:table-cell>
          <table:table-cell office:value-type="string" table:style-name="tablecell">
            <text:p text:style-name="tablealigncenter">	3   </text:p>
          </table:table-cell>
        </table:table-row>
        <table:table-row>
          <table:table-cell office:value-type="string" table:style-name="tablecell">
            <text:p text:style-name="tablealignleft">Allow user to expand/collapse a panel with the actual RSS feed data.</text:p>
          </table:table-cell>
          <table:table-cell office:value-type="string" table:style-name="tablecell">
            <text:p text:style-name="tablealigncenter">	3   </text:p>
          </table:table-cell>
        </table:table-row>
        <table:table-row>
          <table:table-cell office:value-type="string" table:style-name="tablecell">
            <text:p text:style-name="tablealignleft">Allow user to control the amount of displayed incidents.</text:p>
          </table:table-cell>
          <table:table-cell office:value-type="string" table:style-name="tablecell">
            <text:p text:style-name="tablealigncenter">    3   </text:p>
          </table:table-cell>
        </table:table-row>
      </table:table>
      <text:h text:style-name="Heading_20_1" text:outline-level="1"><text:bookmark-start text:name="__RefHeading___implemented_services_4"/><text:bookmark-start text:name="implemented_services"/>Implemented services<text:bookmark-end text:name="__RefHeading___implemented_services_4"/><text:bookmark-end text:name="implemented_services"/></text:h>
      <text:p text:style-name="Preformatted_20_Text">User can manually refresh the map to reflect the latest incident data<text:tab/><text:line-break/>User can add incident data to map by clicking an incident link in the sidepanel<text:line-break/>User can zoom into accident locations by clicking an incident link in the sidepanel<text:line-break/>User can zoom out the map by clicking a button<text:line-break/>User can clear the incidents icons from the map by clicking a button<text:line-break/>User sees a notification when the map is refreshed<text:line-break/>User sees a notification when an incident with no location is clicked<text:line-break/>User sees an incident info window by clicking an incident icon<text:line-break/>User sees an incident tooltip by hovering mouse over an incident (icon or link)<text:line-break/>User sees a notification in case of an error<text:line-break/>User sees the amount of listed incidents in topbar<text:line-break/>Display the last 10 incidents on the map according to incident locations<text:line-break/>Incidents are differentiated by icons that matched the incident type</text:p>
      <text:h text:style-name="Heading_20_1" text:outline-level="1"><text:bookmark-start text:name="__RefHeading___screenshots_5"/><text:bookmark-start text:name="screenshots"/>Screenshots<text:bookmark-end text:name="__RefHeading___screenshots_5"/><text:bookmark-end text:name="screenshots"/></text:h>
      <text:h text:style-name="Heading_20_1" text:outline-level="1"><text:bookmark-start text:name="__RefHeading___implementation_6"/><text:bookmark-start text:name="implementation"/>Implementation<text:bookmark-end text:name="__RefHeading___implementation_6"/><text:bookmark-end text:name="implementation"/></text:h>
      <text:h text:style-name="Heading_20_1" text:outline-level="1"><text:bookmark-start text:name="__RefHeading___NoTitle_7"/><text:bookmark-start text:name="section"/><text:bookmark-end text:name="__RefHeading___NoTitle_7"/><text:bookmark-end text:name="section"/></text:h>
      <text:p text:style-name="Preformatted_20_Text">Three fundamental components: RSS reader, parser class and Google Maps widget</text:p>
      <text:p text:style-name="Preformatted_20_Text">Avis application itself implements transaction listener to keep track of<text:line-break/>application context in thread level.</text:p>
      <text:p text:style-name="Preformatted_20_Text">Parser uses simple regexp grouping to find locations and events from feed data</text:p>
      <text:p text:style-name="Preformatted_20_Text">Google Maps widget is wrapped by Vaadin widget. We extended the widget as <text:line-break/>described below (see Used components / widgets)</text:p>
      <text:h text:style-name="Heading_20_1" text:outline-level="1"><text:bookmark-start text:name="__RefHeading___used_components_8"/><text:bookmark-start text:name="used_components"/>Used components<text:bookmark-end text:name="__RefHeading___used_components_8"/><text:bookmark-end text:name="used_components"/></text:h>
      <text:p text:style-name="Text_20_body"><text:span text:style-name="Strong_20_Emphasis">Vaadin components:</text:span></text:p>
      <text:p text:style-name="Preformatted_20_Text">Multiple layout components (Horizontal layout, Vertical layout, Split panel etc)<text:line-break/>Notifications (Humanized and Error)<text:line-break/>Table<text:line-break/>Buttons (with themed images)<text:line-break/>Labels (with XHTML formatting)</text:p>
      <text:p text:style-name="Text_20_body"><text:span text:style-name="Strong_20_Emphasis">Widgets:</text:span>
	Vaadin GWT Google Maps wrapper widget</text:p>
      <text:p text:style-name="Preformatted_20_Text"><text:tab/>Extended (by us):<text:line-break/><text:tab/><text:tab/>GeoCoding (HTTP request/response from Google Maps)<text:line-break/><text:tab/><text:tab/>Overloaded Marker constructor to support address<text:line-break/><text:tab/><text:tab/>Marker randomization to avoid overlapping markers</text:p>
      <text:p text:style-name="Text_20_body"><text:span text:style-name="Strong_20_Emphasis">Other things:</text:span></text:p>
      <text:p text:style-name="Preformatted_20_Text">Custom theme (Avistheme) with icons, images and CSS</text:p>
      <text:h text:style-name="Heading_20_1" text:outline-level="1"><text:bookmark-start text:name="__RefHeading___vaadin_9"/><text:bookmark-start text:name="vaadin"/>Vaadin<text:bookmark-end text:name="__RefHeading___vaadin_9"/><text:bookmark-end text:name="vaadin"/></text:h>
      <text:p text:style-name="Text_20_body"><text:span text:style-name="Strong_20_Emphasis">Impressive things in Vaadin:</text:span></text:p>
      <text:p text:style-name="Preformatted_20_Text">Flexibility<text:line-break/>Extendability<text:line-break/>User support</text:p>
      <text:p text:style-name="Text_20_body"><text:span text:style-name="Strong_20_Emphasis">Encountered problems:</text:span></text:p>
      <text:p text:style-name="Preformatted_20_Text">Initial problems with usage of embedded resources</text:p>
      <text:h text:style-name="Heading_20_1" text:outline-level="1"><text:bookmark-start text:name="__RefHeading___software_10"/><text:bookmark-start text:name="software"/>Software<text:bookmark-end text:name="__RefHeading___software_10"/><text:bookmark-end text:name="software"/></text:h>
      <text:p text:style-name="Text_20_body">(files and instructions to run softwa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vaadin2009:grp1:start</dc:title>
  </office:meta>
</office:document-meta>
</file>