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11247e53fc3ced83389c22246b8f89.png"/>
  <manifest:file-entry manifest:media-type="image/png" manifest:full-path="Pictures/bb7f5c62b7e6e0bcbeb07592798852ed.png"/>
  <manifest:file-entry manifest:media-type="image/png" manifest:full-path="Pictures/b4fa25280533223c8d4c4c2c0651e8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adin2009:grp3:start"/><text:bookmark-start text:name="__RefHeading___group_3linkedknowledge_1"/><text:bookmark-start text:name="group_3linkedknowledge"/>Group 3:linkedKnowledge<text:bookmark-end text:name="__RefHeading___group_3linkedknowledge_1"/><text:bookmark-end text:name="group_3linkedknowledge"/></text:h>
      <text:h text:style-name="Heading_20_1" text:outline-level="1"><text:bookmark-start text:name="__RefHeading___members_2"/><text:bookmark-start text:name="members"/>Members<text:bookmark-end text:name="__RefHeading___members_2"/><text:bookmark-end text:name="members"/></text:h>
      <text:list text:style-name="List_20_1" text:continue-numbering="false">
        <text:list-item>
          <text:p text:style-name="List_20_1_Content_First"> Azad Md. A K (student Id: 0346802)</text:p>
        </text:list-item>
        <text:list-item>
          <text:p text:style-name="List_20_1_Content"> Azam MD. F(student Id: 0361755)</text:p>
        </text:list-item>
        <text:list-item>
          <text:p text:style-name="List_20_1_Content_Last"> Sheuly Sumsunnahar(student Id: 0361917)</text:p>
        </text:list-item>
      </text:list>
      <text:h text:style-name="Heading_20_1" text:outline-level="1"><text:bookmark-start text:name="__RefHeading___idea_3"/><text:bookmark-start text:name="idea"/>Idea<text:bookmark-end text:name="__RefHeading___idea_3"/><text:bookmark-end text:name="idea"/></text:h>
      <text:p text:style-name="Text_20_body">This application(<text:span text:style-name="Strong_20_Emphasis">linkedKnowledge</text:span>) is mostly like a forum, though we called it as “a knowledge based social networking”. 
Basically, the application LinkedKnowledge is a tool for people as a discussion board to exchange 
knowledge. Therefore, someone can create a Topic and then can be items added as many wants. Discussions
happen under the items generally e.g. If IT (Information Technology) is a Topic and then VAADIN is an item there to discuss. So,
any kind of area can be discussed between knowledgeable and interested people who wants to exchange view and
learn.</text:p>
      <text:p text:style-name="Text_20_body">However, this application enable people to be connected through exchanging knowledge, so, that's the idea and 
justification of this application naming, specifications and features.</text:p>
      <text:h text:style-name="Heading_20_1" text:outline-level="1"><text:bookmark-start text:name="__RefHeading___service_4"/><text:bookmark-start text:name="service"/>Service<text:bookmark-end text:name="__RefHeading___service_4"/><text:bookmark-end text:name="service"/></text:h>
      <text:p text:style-name="Text_20_body"><text:span text:style-name="Strong_20_Emphasis">Planned Features</text:span> :</text:p>
      <text:list text:style-name="List_20_1" text:continue-numbering="false">
        <text:list-item>
          <text:p text:style-name="List_20_1_Content_First">  User can Signin and Login in the system.</text:p>
        </text:list-item>
        <text:list-item>
          <text:p text:style-name="List_20_1_Content">  Without login, user can view all the things except any kind of entry in the application.</text:p>
        </text:list-item>
        <text:list-item>
          <text:p text:style-name="List_20_1_Content">  User find all Topics (Items are under each Topic) in the home page in different sections separated as different topics.</text:p>
        </text:list-item>
        <text:list-item>
          <text:p text:style-name="List_20_1_Content">  Items are clickable (Button) to open a new window where the discussion found in a table as Title, Author, Posted Date for each row.</text:p>
        </text:list-item>
        <text:list-item>
          <text:p text:style-name="List_20_1_Content_Last">  This new Window has a table (to show individual post each line in short form), text area (detail discussion of selected post from the table), subscribe (if loin user, then click on it and get email notification when ever any new post for this item), like it button for a specific post, audio and video player (if posted).</text:p>
        </text:list-item>
      </text:list>
      <text:p text:style-name="Text_20_body">Following services are Low priority for this version:</text:p>
      <text:list text:style-name="List_20_1" text:continue-numbering="false">
        <text:list-item>
          <text:p text:style-name="List_20_1_Content_First">  Then a Subscribed Item can also possible to be unsubscribe.</text:p>
        </text:list-item>
        <text:list-item>
          <text:p text:style-name="List_20_1_Content">  user can post discussion data as a new or as a reply of an existing post.</text:p>
        </text:list-item>
        <text:list-item>
          <text:p text:style-name="List_20_1_Content">  category of posted data can be Text, Audio, Video, File attachment and so on.</text:p>
        </text:list-item>
        <text:list-item>
          <text:p text:style-name="List_20_1_Content_Last">  People can can also communicate real time through the Chat services of this application.</text:p>
        </text:list-item>
      </text:list>
      <text:h text:style-name="Heading_20_1" text:outline-level="1"><text:bookmark-start text:name="__RefHeading___implemented_features_5"/><text:bookmark-start text:name="implemented_features"/>Implemented Features<text:bookmark-end text:name="__RefHeading___implemented_features_5"/><text:bookmark-end text:name="implemented_features"/></text:h>
      <text:list text:style-name="List_20_1" text:continue-numbering="false">
        <text:list-item>
          <text:p text:style-name="LastListParagraph_List_20_1_Content_First">  <text:span text:style-name="Strong_20_Emphasis">Home Page</text:span> (Including)</text:p>
        </text:list-item>
      </text:list>
      <text:list text:style-name="Numbering_20_1" text:continue-numbering="false">
        <text:list-item>
          <text:p text:style-name="Numbering_20_1_Content_First">  Log in</text:p>
        </text:list-item>
        <text:list-item>
          <text:p text:style-name="Numbering_20_1_Content">  Sign in</text:p>
        </text:list-item>
        <text:list-item>
          <text:p text:style-name="Numbering_20_1_Content_Last">  List of all Discussion Topics and Items</text:p>
        </text:list-item>
      </text:list>
      <text:list text:style-name="List_20_1" text:continue-numbering="false">
        <text:list-item>
          <text:p text:style-name="LastListParagraph_List_20_1_Content_First">  <text:span text:style-name="Strong_20_Emphasis">Discussion Window</text:span></text:p>
        </text:list-item>
      </text:list>
      <text:list text:style-name="Numbering_20_1" text:continue-numbering="false">
        <text:list-item>
          <text:p text:style-name="Numbering_20_1_Content_First">  Show discussion data according to the clicked item from Home page </text:p>
        </text:list-item>
        <text:list-item>
          <text:p text:style-name="Numbering_20_1_Content">  Information shows in the table as Title, Author Posted Date and Reply Button</text:p>
        </text:list-item>
        <text:list-item>
          <text:p text:style-name="Numbering_20_1_Content_Last">  If a row is selected, detail discussion shows in the bellow Text area.</text:p>
        </text:list-item>
      </text:list>
      <text:list text:style-name="List_20_1" text:continue-numbering="false">
        <text:list-item>
          <text:p text:style-name="List_20_1_Content_First">  All information are fetched from an <text:span text:style-name="Strong_20_Emphasis">XML file</text:span>.</text:p>
        </text:list-item>
        <text:list-item>
          <text:p text:style-name="List_20_1_Content_Last">  User Login information are stored in a Object List (only for runtime storage).</text:p>
        </text:list-item>
      </text:list>
      <text:h text:style-name="Heading_20_1" text:outline-level="1"><text:bookmark-start text:name="__RefHeading___screenshot_s_6"/><text:bookmark-start text:name="screenshot_s"/>Screenshot(s)<text:bookmark-end text:name="__RefHeading___screenshot_s_6"/><text:bookmark-end text:name="screenshot_s"/></text:h>
      <text:p text:style-name="Text_20_body">Here is some basic screen shots of the application linkedKnowledge</text:p>
      <text:p text:style-name="Text_20_body"><draw:frame draw:style-name="media" draw:name="0" text:anchor-type="as-char" draw:z-index="0" svg:width="7.9375cm" svg:height="7.9375cm"><draw:image xlink:href="Pictures/8511247e53fc3ced83389c22246b8f89.png" xlink:type="simple" xlink:show="embed" xlink:actuate="onLoad"/></draw:frame>
Image 1: Home Screen
<draw:frame draw:style-name="media" draw:name="1" text:anchor-type="as-char" draw:z-index="1" svg:width="7.9375cm" svg:height="7.9375cm"><draw:image xlink:href="Pictures/bb7f5c62b7e6e0bcbeb07592798852ed.png" xlink:type="simple" xlink:show="embed" xlink:actuate="onLoad"/></draw:frame>
Image 2: Signin Screen in Home Screen
<draw:frame draw:style-name="media" draw:name="2" text:anchor-type="as-char" draw:z-index="2" svg:width="7.9375cm" svg:height="7.9375cm"><draw:image xlink:href="Pictures/b4fa25280533223c8d4c4c2c0651e8a6.png" xlink:type="simple" xlink:show="embed" xlink:actuate="onLoad"/></draw:frame>
Image 3: Discussion Screen Home Screen</text:p>
      <text:h text:style-name="Heading_20_1" text:outline-level="1"><text:bookmark-start text:name="__RefHeading___software_7"/><text:bookmark-start text:name="software"/>Software<text:bookmark-end text:name="__RefHeading___software_7"/><text:bookmark-end text:name="software"/></text:h>
      <text:p text:style-name="Text_20_body">You can download linkedKnowledge from here, 
Application <text:a xlink:type="simple" xlink:href="http://codecamp.fi/doku.php/vaadin2009/grp3/linkedknowledge.zip" text:style-name="Internet_20_link" text:visited-style-name="Visited_20_Internet_20_Link">linkedknowledge.zip</text:a>
XML Data <text:a xlink:type="simple" xlink:href="http://codecamp.fi/doku.php/vaadin2009/grp3/knowledgelinkdata.zip" text:style-name="Internet_20_link" text:visited-style-name="Visited_20_Internet_20_Link">knowledgelinkdata.zip</text:a></text:p>
      <text:h text:style-name="Heading_20_3" text:outline-level="3"><text:bookmark-start text:name="__RefHeading___implementations_8"/><text:bookmark-start text:name="implementations"/>Implementations<text:bookmark-end text:name="__RefHeading___implementations_8"/><text:bookmark-end text:name="implementations"/></text:h>
      <text:p text:style-name="Text_20_body">Most of the components we  used from the vaadin except the xml reader part.</text:p>
      <text:h text:style-name="Heading_20_5" text:outline-level="5"><text:bookmark-start text:name="__RefHeading___from_vaadin_9"/><text:bookmark-start text:name="from_vaadin"/>From Vaadin<text:bookmark-end text:name="__RefHeading___from_vaadin_9"/><text:bookmark-end text:name="from_vaadin"/></text:h>
      <text:list text:style-name="List_20_1" text:continue-numbering="false">
        <text:list-item>
          <text:p text:style-name="LastListParagraph_List_20_1_Content_First">  Vaadin Ui package for TextField,Label,Button,Link button etc</text:p>
        </text:list-item>
      </text:list>
      <text:list text:style-name="List_20_1" text:continue-numbering="false">
        <text:list-item>
          <text:p text:style-name="LastListParagraph_List_20_1_Content_First"> Layout (vartical layout,Grid layout,horizontal layout)</text:p>
        </text:list-item>
      </text:list>
      <text:list text:style-name="List_20_1" text:continue-numbering="false">
        <text:list-item>
          <text:p text:style-name="LastListParagraph_List_20_1_Content_First"> Panel, split panel</text:p>
        </text:list-item>
      </text:list>
      <text:list text:style-name="List_20_1" text:continue-numbering="false">
        <text:list-item>
          <text:p text:style-name="LastListParagraph_List_20_1_Content_First"> Window,Child window</text:p>
        </text:list-item>
      </text:list>
      <text:list text:style-name="List_20_1" text:continue-numbering="false">
        <text:list-item>
          <text:p text:style-name="LastListParagraph_List_20_1_Content_First"> Notification</text:p>
        </text:list-item>
      </text:list>
      <text:list text:style-name="List_20_1" text:continue-numbering="false">
        <text:list-item>
          <text:p text:style-name="LastListParagraph_List_20_1_Content_First"> Table(grid)</text:p>
        </text:list-item>
      </text:list>
      <text:list text:style-name="List_20_1" text:continue-numbering="false">
        <text:list-item>
          <text:p text:style-name="LastListParagraph_List_20_1_Content_First"> Form </text:p>
        </text:list-item>
      </text:list>
      <text:list text:style-name="List_20_1" text:continue-numbering="false">
        <text:list-item>
          <text:p text:style-name="LastListParagraph_List_20_1_Content_First"> Theme Resource</text:p>
        </text:list-item>
      </text:list>
      <text:list text:style-name="List_20_1" text:continue-numbering="false">
        <text:list-item>
          <text:p text:style-name="LastListParagraph_List_20_1_Content_First"> Tooltip</text:p>
        </text:list-item>
      </text:list>
      <text:list text:style-name="List_20_1" text:continue-numbering="false">
        <text:list-item>
          <text:p text:style-name="LastListParagraph_List_20_1_Content_First"> Sizeable interface</text:p>
        </text:list-item>
      </text:list>
      <text:h text:style-name="Heading_20_5" text:outline-level="5"><text:bookmark-start text:name="__RefHeading___from_others_10"/><text:bookmark-start text:name="from_others"/>From others<text:bookmark-end text:name="__RefHeading___from_others_10"/><text:bookmark-end text:name="from_others"/></text:h>
      <text:list text:style-name="List_20_1" text:continue-numbering="false">
        <text:list-item>
          <text:p text:style-name="LastListParagraph_List_20_1_Content_First">  standared java package (e.g java.io.file , java.util)</text:p>
        </text:list-item>
      </text:list>
      <text:list text:style-name="List_20_1" text:continue-numbering="false">
        <text:list-item>
          <text:p text:style-name="LastListParagraph_List_20_1_Content_First">  org.w3c.dom,org.xml.sax.SAXException,javax.xml.parsers.DocumentBuilderFactory,javax.xml.parsers.DocumentBuilder (for reading the XML file)</text:p>
        </text:list-item>
      </text:list>
      <text:h text:style-name="Heading_20_3" text:outline-level="3"><text:bookmark-start text:name="__RefHeading___instruction_to_run_software_11"/><text:bookmark-start text:name="instruction_to_run_software"/>Instruction to run software<text:bookmark-end text:name="__RefHeading___instruction_to_run_software_11"/><text:bookmark-end text:name="instruction_to_run_software"/></text:h>
      <text:list text:style-name="List_20_1" text:continue-numbering="false">
        <text:list-item>
          <text:p text:style-name="LastListParagraph_List_20_1_Content_First">  Download the application  and xml data file from the above links</text:p>
        </text:list-item>
      </text:list>
      <text:list text:style-name="List_20_1" text:continue-numbering="false">
        <text:list-item>
          <text:p text:style-name="LastListParagraph_List_20_1_Content_First">  Application</text:p>
        </text:list-item>
      </text:list>
      <text:list text:style-name="Numbering_20_1" text:continue-numbering="false">
        <text:list-item>
          <text:p text:style-name="Numbering_20_1_Content_First">  Create a new Vaadin project in Eclipse named linkedknowledge</text:p>
        </text:list-item>
        <text:list-item>
          <text:p text:style-name="Numbering_20_1_Content_Last">  Import the linkedknowledge.zip in the project</text:p>
        </text:list-item>
      </text:list>
      <text:list text:style-name="List_20_1" text:continue-numbering="false">
        <text:list-item>
          <text:p text:style-name="LastListParagraph_List_20_1_Content_First"> XML Data</text:p>
        </text:list-item>
      </text:list>
      <text:list text:style-name="Numbering_20_1" text:continue-numbering="false">
        <text:list-item>
          <text:p text:style-name="Numbering_20_1_Content_First">  Extract the KnowledgeLinkData.zip and find KnowledgeLinkData.xml</text:p>
        </text:list-item>
        <text:list-item>
          <text:p text:style-name="Numbering_20_1_Content">  Create a directory “linkedknowledge” in your PC location C:\ drive</text:p>
        </text:list-item>
        <text:list-item>
          <text:p text:style-name="Numbering_20_1_Content_Last">  Copy the KnowledgeLinkData.xml file in the “c:\linkedknowledge” location</text:p>
        </text:list-item>
      </text:list>
      <text:h text:style-name="Heading_20_3" text:outline-level="3"><text:bookmark-start text:name="__RefHeading___vaadin_review_12"/><text:bookmark-start text:name="vaadin_review"/>Vaadin Review<text:bookmark-end text:name="__RefHeading___vaadin_review_12"/><text:bookmark-end text:name="vaadin_review"/></text:h>
      <text:h text:style-name="Heading_20_5" text:outline-level="5"><text:bookmark-start text:name="__RefHeading___list_of_components_used_most_of_the_compenents_was_ok_to_use_13"/><text:bookmark-start text:name="list_of_components_used_most_of_the_compenents_was_ok_to_use"/>List of components used,most of the compenents was ok to use<text:bookmark-end text:name="__RefHeading___list_of_components_used_most_of_the_compenents_was_ok_to_use_13"/><text:bookmark-end text:name="list_of_components_used_most_of_the_compenents_was_ok_to_use"/></text:h>
      <text:list text:style-name="List_20_1" text:continue-numbering="false">
        <text:list-item>
          <text:p text:style-name="LastListParagraph_List_20_1_Content_First">  <text:span text:style-name="Strong_20_Emphasis">Window:</text:span></text:p>
        </text:list-item>
      </text:list>
      <text:p text:style-name="Text_20_body">    window was used to create sub windows.Which shows the Description of the selected topic.</text:p>
      <text:list text:style-name="List_20_1" text:continue-numbering="false">
        <text:list-item>
          <text:p text:style-name="LastListParagraph_List_20_1_Content_First">  <text:span text:style-name="Strong_20_Emphasis">Label:</text:span> </text:p>
        </text:list-item>
      </text:list>
      <text:p text:style-name="Text_20_body">   Label were used to display some sentence.Labels working well.We tried to display image on the label.</text:p>
      <text:list text:style-name="List_20_1" text:continue-numbering="false">
        <text:list-item>
          <text:p text:style-name="LastListParagraph_List_20_1_Content_First"> <text:span text:style-name="Strong_20_Emphasis">SplitPanel:</text:span></text:p>
        </text:list-item>
      </text:list>
      <text:p text:style-name="Text_20_body">    It was used to divide page in two parts.Left one for login and right one is used for discussion subjects.This component is     easy to use. </text:p>
      <text:list text:style-name="List_20_1" text:continue-numbering="false">
        <text:list-item>
          <text:p text:style-name="LastListParagraph_List_20_1_Content_First"> <text:span text:style-name="Strong_20_Emphasis">Button :</text:span></text:p>
        </text:list-item>
      </text:list>
      <text:p text:style-name="Text_20_body">  We used many buttons for discussion subjects and also for login process.We also put icon on the button.</text:p>
      <text:list text:style-name="List_20_1" text:continue-numbering="false">
        <text:list-item>
          <text:p text:style-name="LastListParagraph_List_20_1_Content_First">  <text:span text:style-name="Strong_20_Emphasis">Vertical and Horizontal Layout:</text:span></text:p>
        </text:list-item>
      </text:list>
      <text:p text:style-name="Text_20_body">   to manage UI layout.</text:p>
      <text:list text:style-name="List_20_1" text:continue-numbering="false">
        <text:list-item>
          <text:p text:style-name="LastListParagraph_List_20_1_Content_First">  <text:span text:style-name="Strong_20_Emphasis">Text fields:</text:span> </text:p>
        </text:list-item>
      </text:list>
      <text:p text:style-name="Text_20_body">   It was used to collect user information.Such as user id and password.</text:p>
      <text:list text:style-name="List_20_1" text:continue-numbering="false">
        <text:list-item>
          <text:p text:style-name="LastListParagraph_List_20_1_Content_First">  <text:span text:style-name="Strong_20_Emphasis">ThemeResource:</text:span></text:p>
        </text:list-item>
      </text:list>
      <text:p text:style-name="Text_20_body">  Themeresource was used to put icon on theButton.It pretty much easy to use.</text:p>
      <text:list text:style-name="List_20_1" text:continue-numbering="false">
        <text:list-item>
          <text:p text:style-name="LastListParagraph_List_20_1_Content_First">  <text:span text:style-name="Strong_20_Emphasis">Sizeable component:</text:span></text:p>
        </text:list-item>
      </text:list>
      <text:p text:style-name="Text_20_body">   Used to size the window.Its working well.</text:p>
      <text:list text:style-name="List_20_1" text:continue-numbering="false">
        <text:list-item>
          <text:p text:style-name="LastListParagraph_List_20_1_Content_First">  <text:span text:style-name="Strong_20_Emphasis">formLayout:</text:span></text:p>
        </text:list-item>
      </text:list>
      <text:p text:style-name="Text_20_body">     To manage component in the panel.</text:p>
      <text:list text:style-name="List_20_1" text:continue-numbering="false">
        <text:list-item>
          <text:p text:style-name="LastListParagraph_List_20_1_Content_First">  <text:span text:style-name="Strong_20_Emphasis">Table:</text:span> </text:p>
        </text:list-item>
      </text:list>
      <text:p text:style-name="Text_20_body">     used for discussion display the list of title,posted date and name of the author.</text:p>
      <text:list text:style-name="List_20_1" text:continue-numbering="false">
        <text:list-item>
          <text:p text:style-name="LastListParagraph_List_20_1_Content_First">  <text:span text:style-name="Strong_20_Emphasis">Tooltip:</text:span></text:p>
        </text:list-item>
      </text:list>
      <text:p text:style-name="Text_20_body">     we used it to display massege on Button.</text:p>
      <text:list text:style-name="List_20_1" text:continue-numbering="false">
        <text:list-item>
          <text:p text:style-name="LastListParagraph_List_20_1_Content_First">   <text:span text:style-name="Strong_20_Emphasis">Notification:</text:span> </text:p>
        </text:list-item>
      </text:list>
      <text:p text:style-name="Text_20_body">     used when unauthorised user login.  </text:p>
      <text:h text:style-name="Heading_20_5" text:outline-level="5"><text:bookmark-start text:name="__RefHeading___list_of_impressive_things_during_coding_14"/><text:bookmark-start text:name="list_of_impressive_things_during_coding"/>List of impressive things during coding<text:bookmark-end text:name="__RefHeading___list_of_impressive_things_during_coding_14"/><text:bookmark-end text:name="list_of_impressive_things_during_coding"/></text:h>
      <text:list text:style-name="List_20_1" text:continue-numbering="false">
        <text:list-item>
          <text:p text:style-name="LastListParagraph_List_20_1_Content_First">  Very lightweight components for UI</text:p>
        </text:list-item>
      </text:list>
      <text:list text:style-name="List_20_1" text:continue-numbering="false">
        <text:list-item>
          <text:p text:style-name="LastListParagraph_List_20_1_Content_First">  Tables (grid),window components are useful</text:p>
        </text:list-item>
      </text:list>
      <text:h text:style-name="Heading_20_5" text:outline-level="5"><text:bookmark-start text:name="__RefHeading___list_of_problem_encountered_during_coding_15"/><text:bookmark-start text:name="list_of_problem_encountered_during_coding"/>List of problem encountered during coding<text:bookmark-end text:name="__RefHeading___list_of_problem_encountered_during_coding_15"/><text:bookmark-end text:name="list_of_problem_encountered_during_coding"/></text:h>
      <text:list text:style-name="List_20_1" text:continue-numbering="false">
        <text:list-item>
          <text:p text:style-name="LastListParagraph_List_20_1_Content_First">  Took time to understand the framework package hierarchy </text:p>
        </text:list-item>
      </text:list>
      <text:list text:style-name="List_20_1" text:continue-numbering="false">
        <text:list-item>
          <text:p text:style-name="LastListParagraph_List_20_1_Content_First">  Had problem with using the resource themes and CSS</text:p>
        </text:list-item>
      </text:list>
      <text:list text:style-name="List_20_1" text:continue-numbering="false">
        <text:list-item>
          <text:p text:style-name="LastListParagraph_List_20_1_Content_First">  Had problem with using relative path for resource the from vaadin application(thats why we used absolute path for file path)</text:p>
        </text:list-item>
      </text:list>
      <text:list text:style-name="List_20_1" text:continue-numbering="false">
        <text:list-item>
          <text:p text:style-name="LastListParagraph_List_20_1_Content_First">  Refresh from the server was slow</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vaadin2009:grp3:start</dc:title>
  </office:meta>
</office:document-meta>
</file>