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adin2009:grp5:start"/><text:bookmark-start text:name="__RefHeading___group_5myeasymovies_1"/><text:bookmark-start text:name="group_5myeasymovies"/>Group 5: MyEasyMovies<text:bookmark-end text:name="__RefHeading___group_5myeasymovies_1"/><text:bookmark-end text:name="group_5myeasymovies"/></text:h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Our idea is to help you find the movies that you actually want to watch.</text:p>
      <text:h text:style-name="Heading_20_1" text:outline-level="1"><text:bookmark-start text:name="__RefHeading___service_3"/><text:bookmark-start text:name="service"/>Service<text:bookmark-end text:name="__RefHeading___service_3"/><text:bookmark-end text:name="service"/></text:h>
      <text:p text:style-name="Text_20_body">(List of application functionalities)</text:p>
      <text:list text:style-name="List_20_1" text:continue-numbering="false">
        <text:list-item>
          <text:p text:style-name="List_20_1_Content_First"> (What it does)</text:p>
        </text:list-item>
        <text:list-item>
          <text:p text:style-name="List_20_1_Content"> (What it does)</text:p>
        </text:list-item>
        <text:list-item>
          <text:p text:style-name="List_20_1_Content_Last"> (What it does)</text:p>
        </text:list-item>
      </text:list>
      <text:p text:style-name="Text_20_body">(focus on core idea functionality)</text:p>
      <text:p text:style-name="Text_20_body">Priority Scale: 1 =the most important 5 = the least important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Feature				</text:p>
          </table:table-cell>
          <table:table-cell office:value-type="string" table:style-name="tableheader">
            <text:p text:style-name="Table_20_Heading">Priorit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vi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pdating feeds about the recent movies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cell">
            <text:p text:style-name="tablealignleft">Show movies in CoverFlow style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cell">
            <text:p text:style-name="tablealignleft">Show movies description from database</text:p>
          </table:table-cell>
          <table:table-cell office:value-type="string" table:style-name="tablecell">
            <text:p text:style-name="tablealignleft"> 3</text:p>
          </table:table-cell>
        </table:table-row>
        <table:table-row>
          <table:table-cell office:value-type="string" table:style-name="tablecell">
            <text:p text:style-name="tablealignleft">Make a wish list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cell">
            <text:p text:style-name="tablealignleft">Rate the movies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cell">
            <text:p text:style-name="tablealignleft">Locate the movies in nearest theater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cell">
            <text:p text:style-name="tablealignleft">Show the popular movies trailer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cell">
            <text:p text:style-name="tablealignleft">Make location based search of movies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tra featur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r Management</text:p>
          </table:table-cell>
          <table:table-cell office:value-type="string" table:style-name="tablecell">
            <text:p text:style-name="tablealignleft"> 5</text:p>
          </table:table-cell>
        </table:table-row>
        <table:table-row>
          <table:table-cell office:value-type="string" table:style-name="tablecell">
            <text:p text:style-name="tablealignleft">Also find the nearest restaurant to eat</text:p>
          </table:table-cell>
          <table:table-cell office:value-type="string" table:style-name="tablecell">
            <text:p text:style-name="tablealignleft"> 5</text:p>
          </table:table-cell>
        </table:table-row>
        <table:table-row>
          <table:table-cell office:value-type="string" table:style-name="tablecell">
            <text:p text:style-name="tablealignleft">A personal movie assistant </text:p>
          </table:table-cell>
          <table:table-cell office:value-type="string" table:style-name="tablecell">
            <text:p text:style-name="tablealignleft"> 4</text:p>
          </table:table-cell>
        </table:table-row>
      </table:table>
      <text:h text:style-name="Heading_20_1" text:outline-level="1"><text:bookmark-start text:name="__RefHeading___software_4"/><text:bookmark-start text:name="software"/>Software<text:bookmark-end text:name="__RefHeading___software_4"/><text:bookmark-end text:name="software"/></text:h>
      <text:p text:style-name="Text_20_body">(files and instructions to run softwar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vaadin2009:grp5:start</dc:title>
  </office:meta>
</office:document-meta>
</file>