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educational_technologies_centre"/><text:bookmark-start text:name="__RefHeading___center_for_innovative_educational_technologies_1"/><text:bookmark-start text:name="center_for_innovative_educational_technologies"/>Center for Innovative Educational Technologies<text:bookmark-end text:name="__RefHeading___center_for_innovative_educational_technologies_1"/><text:bookmark-end text:name="center_for_innovative_educational_technologies"/></text:h>
      <text:p text:style-name="Text_20_body"><text:a xlink:type="simple" xlink:href="http://www.lut.fi/en/technologymanagement/it/research/comlab/Pages/Default.aspx" text:style-name="Internet_20_link" text:visited-style-name="Visited_20_Internet_20_Link"> Communications software laboratory</text:a> of <text:a xlink:type="simple" xlink:href="http://www.lut.fi/" text:style-name="Internet_20_link" text:visited-style-name="Visited_20_Internet_20_Link"> Lappeenranta University of Technology</text:a> is part of
Virtual Network of Innovative Educational Technologies Centres (VNIETC) in the field of Computing</text:p>
      <text:p text:style-name="Text_20_body">The laboratory has been actively seeking different ways to improve teaching. Some of the approaches are:</text:p>
      <text:h text:style-name="Heading_20_3" text:outline-level="3"><text:bookmark-start text:name="__RefHeading___code_camp_teaching_method_2"/><text:bookmark-start text:name="code_camp_teaching_method"/>Code camp teaching method<text:bookmark-end text:name="__RefHeading___code_camp_teaching_method_2"/><text:bookmark-end text:name="code_camp_teaching_method"/></text:h>
      <text:list text:style-name="List_20_1" text:continue-numbering="false">
        <text:list-item>
          <text:p text:style-name="List_20_1_Content_First"> <text:span text:style-name="Emphasis">Kari Heikkinen, Jouni Ikonen and Jari Porras, Integrating Code Camp Concept into CSE Curricula, Proceedings of the international conference on e-learning and the knowledge society (e-Learning’10), Riga, Latvia, August 26-27, 2010. pp. 215- 220.  ISBN 978-9984-30-181-5. </text:span> </text:p>
          <text:p text:style-name="Preformatted_20_Text">**Keywords: Code Camp, Teaching Method and Curricula design** </text:p>
          <text:p text:style-name="Preformatted_20_Text"> **Main contribution:**<text:s text:c="2"/>Applying Code Camp practices and activities to the whole curricula design and to a single traditional course plan.<text:s text:c="3"/></text:p>
        </text:list-item>
        <text:list-item>
          <text:p text:style-name="List_20_1_Content"> <text:span text:style-name="Emphasis"> Heikkinen, Kari &amp; Porras, Jari &amp; Ikonen, Jouni &amp; Hämäläinen, Harri: Emphasizing Group Work In Code Camp Process, Journal of Education, Informatics and Cybernetics, 2009, vol. Vol.1, nro. 2, p. 25-31, ISSN 1943-7978. </text:span> <text:a xlink:type="simple" xlink:href="http://www.journaleic.com/article/view/3416/2596" text:style-name="Internet_20_link" text:visited-style-name="Visited_20_Internet_20_Link"> published article</text:a> <text:a xlink:type="simple" xlink:href="http://codecamp.fi/doku.php/wiki/emphasizing.bib" text:style-name="Internet_20_link" text:visited-style-name="Visited_20_Internet_20_Link"> BibTeX</text:a> </text:p>
          <text:p text:style-name="Preformatted_20_Text">**Keywords: Code Camp, Group work and Skill Analysis ** </text:p>
          <text:p text:style-name="Preformatted_20_Text">**Main contribution:**<text:s text:c="2"/>Development of Code Camp method and practices in a process. The basis of development are group work activities and skills obtained through group work.<text:s text:c="4"/></text:p>
        </text:list-item>
        <text:list-item>
          <text:p text:style-name="List_20_1_Content"> <text:span text:style-name="Emphasis"> Kari Heikkinen, Jari Porras, Jouni Ikonen: Introducing Code Camp Process, The 2nd International Multi-Conference on Society, Cybernetics and Informatics (The 6th International Conference on Education and Information Systems, Technologies and Applications), June 29th – July 2nd 2008. Vol. 2., pp.175-180. ISBN 1-934272-47-7 </text:span> </text:p>
          <text:p text:style-name="Preformatted_20_Text">**Keywords: Code Camp, Process and Skill Analysis ** </text:p>
          <text:p text:style-name="Preformatted_20_Text"> **Main contribution:**<text:s text:c="2"/>Introducing Code Camp method and practices as a process. Analysis of that process through skill development.<text:s text:c="4"/></text:p>
        </text:list-item>
        <text:list-item>
          <text:p text:style-name="List_20_1_Content"> <text:span text:style-name="Emphasis"> Jari Porras, Kari Heikkinen, Jouni Ikonen: Teaching .NET Programming with Code Camp Approach. The 2nd International Multi-Conference on Society, Cybernetics and Informatics. (The 6th International Conference on Education and Information Systems, Technologies and Applications), June 29th – July 2nd 2008. Vol. 3., pp. 34-39. ISBN 1-934272-48-5. </text:span></text:p>
        </text:list-item>
        <text:list-item>
          <text:p text:style-name="List_20_1_Content"> <text:span text:style-name="Emphasis"> Jari Porras, Kari Heikkinen, Jouni Ikonen: Code camp – a Setting for Collaborative learning of Programming. Advanced Technology for Learning (ATL) International Journal, Special Issue on Technology for Collaborative Learning. Vol 4, No. 1, 2007, ACTA press. pp. 43-52. ISSN 1710-2251. </text:span> <text:a xlink:type="simple" xlink:href="http://codecamp.fi/doku.php/wiki/code_camp_a_setting_for_collaborative_learning_of_programming_preprint.pdf" text:style-name="Internet_20_link" text:visited-style-name="Visited_20_Internet_20_Link"> preprint</text:a> <text:a xlink:type="simple" xlink:href="http://codecamp.fi/doku.php/wiki/atl_cc.bib" text:style-name="Internet_20_link" text:visited-style-name="Visited_20_Internet_20_Link"> BibTeX </text:a></text:p>
        </text:list-item>
        <text:list-item>
          <text:p text:style-name="List_20_1_Content"> <text:span text:style-name="Emphasis"> Jari Porras, Jouni Ikonen, Kari Heikkinen, Kimmo Koskinen, Leena Ikonen: Better programming skills through Code Camp approach, 16th EAEEIE Annual Conference on
Innovation in Education for Electrical and Information Engineering (EAEEIE'05), 6th -8th June, 2005, Lappeenranta, Finland. </text:span></text:p>
        </text:list-item>
        <text:list-item>
          <text:p text:style-name="List_20_1_Content"> Use of <text:span text:style-name="Strong_20_Emphasis">Peer Review</text:span> in programming courses. There are also related publications: </text:p>
        </text:list-item>
        <text:list-item>
          <text:p text:style-name="List_20_1_Content"><text:span text:style-name="Emphasis">Harri Hämäläinen, Ville Hyyrynen, Jouni Ikonen and Jari Porras, Applying Peer-Review Software for Programming Assignments. International Journal on Information Technologies &amp; Security, No 1, 2011, pp. 3-17, ISSN 1313-8251.</text:span> <text:a xlink:type="simple" xlink:href="http://codecamp.fi/doku.php/wiki/applying_peer_review_for_programming_assignments_preprint.pdf" text:style-name="Internet_20_link" text:visited-style-name="Visited_20_Internet_20_Link"> preprint </text:a>. </text:p>
          <text:p text:style-name="Preformatted_20_Text">The main contribution is the presented<text:s text:c="2"/>peer-assessment software for software courses, <text:line-break/>which has been released as open source and the evaluation of the software. </text:p>
        </text:list-item>
        <text:list-item>
          <text:p text:style-name="List_20_1_Content"> <text:span text:style-name="Emphasis">Ville Hyyrynen, Harri Hämäläinen, Jouni Ikonen and Jari Porras, Experiments on Applying Peer-Review Software for Programming Assignments, Proceedings of the international conference on e-learning and the knowledge society (e-Learning’10), Riga, Latvia, August 26-27, 2010. pp. 197-202.  ISBN 978-9984-30-181-5. </text:span>  <text:a xlink:type="simple" xlink:href="http://codecamp.fi/doku.php/wiki/experiments_on_applying_peer_review_preprint.pdf" text:style-name="Internet_20_link" text:visited-style-name="Visited_20_Internet_20_Link"> preprint</text:a> </text:p>
          <text:p text:style-name="Preformatted_20_Text">The main contribution is the evaluation of peer-review trials on programming courses.</text:p>
        </text:list-item>
        <text:list-item>
          <text:p text:style-name="List_20_1_Content">  <text:span text:style-name="Emphasis"> Ville Hyyrynen, Harri Hämäläinen, Jouni Ikonen and Jari Porras.  MyPeerReview: An Online Peer-Reviewing System for Programming Courses, 10th Koli Calling International Conference on Computing Education Research, Koli National Park, Finland, 28-31.10.2010, pp. 94-99. ISBN 978-1-4503-0520-4.</text:span> <text:a xlink:type="simple" xlink:href="http://codecamp.fi/doku.php/wiki/mypeerreview_preprint.pdf" text:style-name="Internet_20_link" text:visited-style-name="Visited_20_Internet_20_Link"> preprint </text:a> <text:a xlink:type="simple" xlink:href="http://codecamp.fi/doku.php/wiki/1930481.bib" text:style-name="Internet_20_link" text:visited-style-name="Visited_20_Internet_20_Link"> BibTeX </text:a></text:p>
        </text:list-item>
        <text:list-item>
          <text:p text:style-name="List_20_1_Content_Last"> <text:span text:style-name="Emphasis"> Harri Hämäläinen, Jukka Tarkkonen, Kari Heikkinen, Jouni Ikonen and Jari Porras: Use of Peer-Review System for Enhancing Learning of Programming. The 9th IEEE International Conference on Advanced Learning Technologies, Riga, Latvia, July 14-18, 2009. pp.658-660, ISBN 978-0-7695-3711-5 </text:span> <text:a xlink:type="simple" xlink:href="http://codecamp.fi/doku.php/wiki/use_of_peer_review_system_for_enhancing_learning_of_programming_preprint.pdf" text:style-name="Internet_20_link" text:visited-style-name="Visited_20_Internet_20_Link"> preprint</text:a> <text:a xlink:type="simple" xlink:href="http://codecamp.fi/doku.php/wiki/icalt.2009.195.bib" text:style-name="Internet_20_link" text:visited-style-name="Visited_20_Internet_20_Link"> BibTeX</text:a></text:p>
        </text:list-item>
      </text:list>
      <text:h text:style-name="Heading_20_3" text:outline-level="3"><text:bookmark-start text:name="__RefHeading___e-portfolio_in_learning_3"/><text:bookmark-start text:name="e-portfolio_in_learning"/>E-portfolio in learning<text:bookmark-end text:name="__RefHeading___e-portfolio_in_learning_3"/><text:bookmark-end text:name="e-portfolio_in_learning"/></text:h>
      <text:list text:style-name="List_20_1" text:continue-numbering="false">
        <text:list-item>
          <text:p text:style-name="List_20_1_Content_First"> <text:span text:style-name="Emphasis"> Harri Hämäläinen, Jari Porras and Jouni Ikonen, Integration of learning support applications in the development of e-Portfolios, The IEEE Multidisciplinary Engineering Education Magazine, Vol 4, No 3, pp. 76-82, 2009. ISSN 1558-7908 </text:span></text:p>
        </text:list-item>
        <text:list-item>
          <text:p text:style-name="List_20_1_Content"> <text:span text:style-name="Emphasis"> Harri Hämäläinen, Jouni Ikonen and Jari Porras: Using Wiki for Collaborative Studying and Maintaining Personal Learning Diary in a Computer Science Course. The 9th IEEE International Conference on Advanced Learning Technologies, Riga, Latvia, July 14-18, 2009. pp.679-680,  ISBN 978-0-7695-3711-5 </text:span></text:p>
        </text:list-item>
        <text:list-item>
          <text:p text:style-name="List_20_1_Content"> <text:span text:style-name="Emphasis"> Harri Hämäläinen, Jouni Ikonen and Jari Porras: Developing Technical e-Portfolio Construction Process. The 9th IEEE International Conference on Advanced Learning Technologies, Riga, Latvia, July 14-18, 2009. pp.711-712, ISBN 978-0-7695-3711-5 </text:span></text:p>
        </text:list-item>
        <text:list-item>
          <text:p text:style-name="List_20_1_Content"> Harri Hämäläinen, Jouni Ikonen and Ilkka Nokelainen. <text:span text:style-name="Emphasis">The Status of Interoperability in E-Portfolios: Case Mahara.</text:span> 7th E-learning Conference, e-Learning'11 (E-Learning and the Knowledge Society), Bucharest, Romania, August 25-26th, 2011, pp. 64-69, ISBN 978-606-505-459-2.  <text:a xlink:type="simple" xlink:href="http://codecamp.fi/doku.php/wiki/the_status_of_interoperability_in_e-portfolios_-_case_mahara---preprint.pdf" text:style-name="Internet_20_link" text:visited-style-name="Visited_20_Internet_20_Link">Preprint</text:a> <text:a xlink:type="simple" xlink:href="http://codecamp.fi/doku.php/wiki/hamalainen_leap2a_mahara_final.pdf" text:style-name="Internet_20_link" text:visited-style-name="Visited_20_Internet_20_Link">Presentation</text:a> </text:p>
          <text:p text:style-name="Preformatted_20_Text">The main contribution of the paper is the recognition of current status of the interoperability work concerning e-Portfolios. <text:line-break/>The needs for well-designed specifications and their implementations are obvious and topical since the users (students) will be <text:line-break/>transferring their portfolios from a platform to another in near future.</text:p>
        </text:list-item>
      </text:list>
      <text:h text:style-name="Heading_20_3" text:outline-level="3"><text:bookmark-start text:name="__RefHeading___technology_in_the_loop_4"/><text:bookmark-start text:name="technology_in_the_loop"/>Technology in the loop<text:bookmark-end text:name="__RefHeading___technology_in_the_loop_4"/><text:bookmark-end text:name="technology_in_the_loop"/></text:h>
      <text:list text:style-name="List_20_1" text:continue-numbering="false">
        <text:list-item>
          <text:p text:style-name="List_20_1_Content_First"> <text:span text:style-name="Emphasis"> Harri Hämäläinen, Jouni Ikonen and Jari Porras: Applying wireless technology to teaching environment, Proceedings of 1st Workshop on Applications of Wireless Communications (WAWC'03), Lappeenranta, Finland, August 7th, 2003, pp. 29-36. ISBN 951-764-784-0. </text:span></text:p>
        </text:list-item>
        <text:list-item>
          <text:p text:style-name="List_20_1_Content"> <text:span text:style-name="Emphasis"> Harri Hämäläinen, Jouni Ikonen and Jari Porras: Increasing student participation through online virtual environment, Proceedins of the Second Annual Finnish / Baltic Sea Conference on Computer Science Education, Report A-2002-7, University of Joensuu, Department of Computer Science, October 18-20, Koli, Finland, pp. 28-31, ISBN 952-458-197-3. </text:span> <text:a xlink:type="simple" xlink:href="http://codecamp.fi/doku.php/wiki/increasing_student_participation_presentation.pdf" text:style-name="Internet_20_link" text:visited-style-name="Visited_20_Internet_20_Link">Presentation</text:a></text:p>
        </text:list-item>
        <text:list-item>
          <text:p text:style-name="List_20_1_Content"> <text:span text:style-name="Emphasis"> Antti Knutas, Harri Hämäläinen, Jouni Ikonen and Jari Porras: Implementation of an Embedded Mobile Device Based Feedback System for Real-Time Audience Feedback, Journal of Computer Applications in Engineering Education, DOI: 10.1002/cae.20570, <text:a xlink:type="simple" xlink:href="http://onlinelibrary.wiley.com/doi/10.1002/cae.20570" text:style-name="Internet_20_link" text:visited-style-name="Visited_20_Internet_20_Link"> Abstract</text:a></text:span></text:p>
        </text:list-item>
        <text:list-item>
          <text:p text:style-name="List_20_1_Content_Last"> Harri Hämäläinen, Jouni Ikonen and Jari Porras: <text:span text:style-name="Emphasis"> A Tool for Visualizing Skill Requirements in ICT Job Advertisements.</text:span> 7th E-learning Conference, e-Learning'11 (E-Learning and the Knowledge Society), Bucharest, Romania, August 25-26th, 2011, pp. 254-259, ISBN 978-606-505-459-2. <text:a xlink:type="simple" xlink:href="http://codecamp.fi/doku.php/wiki/a_tool_for_visualizing_skill_requirements_in_ict_job_advertisements---preprint.pdf" text:style-name="Internet_20_link" text:visited-style-name="Visited_20_Internet_20_Link">Preprint</text:a>  <text:a xlink:type="simple" xlink:href="http://codecamp.fi/doku.php/wiki/hamalainen_jobskillsearcher_final.pdf" text:style-name="Internet_20_link" text:visited-style-name="Visited_20_Internet_20_Link">Presentation</text:a></text:p>
        </text:list-item>
      </text:list>
      <text:h text:style-name="Heading_20_3" text:outline-level="3"><text:bookmark-start text:name="__RefHeading___other_educational_aspects_5"/><text:bookmark-start text:name="other_educational_aspects"/>Other educational aspects<text:bookmark-end text:name="__RefHeading___other_educational_aspects_5"/><text:bookmark-end text:name="other_educational_aspects"/></text:h>
      <text:list text:style-name="List_20_1" text:continue-numbering="false">
        <text:list-item>
          <text:p text:style-name="List_20_1_Content_First"> <text:span text:style-name="Emphasis"> Jouni Ikonen, Ari Happonen and Jari Porras: Game programming for learning - Experiments in teaching protocols with game programming18th EAEEIE Annual Conference in Praha , Czech Republic (July 2-4, 2007), pp. 9, ISBN 978-80-01-03745-4. </text:span></text:p>
        </text:list-item>
        <text:list-item>
          <text:p text:style-name="List_20_1_Content"> <text:span text:style-name="Emphasis"> Jari Porras, Satu Alaoutinen, Kari Heikkinen and Jouni Ikonen: Parallel Goals? – analyzing goals to the required workload, 18th EAEEIE Annual Conference in Praha , Czech Republic (July 2-4, 2007) , pp. 7, ISBN 978-80-01-03745-4. </text:span></text:p>
        </text:list-item>
        <text:list-item>
          <text:p text:style-name="List_20_1_Content"> <text:span text:style-name="Emphasis"> Jouni Ikonen, Harri Hämäläinen, Satu Alaoutinen, Kari Heikkinen and Jari Porras: From Tacit to Acknowledged Knowledge, 20th EAEEIE conference, Valencia, Spain, 22-24.6 2009. </text:span> <text:a xlink:type="simple" xlink:href="http://codecamp.fi/doku.php/wiki/eaeeeie09_from_tacit_to_acknowledged_knowledge_preprint.pdf" text:style-name="Internet_20_link" text:visited-style-name="Visited_20_Internet_20_Link"> preprint</text:a> <text:a xlink:type="simple" xlink:href="http://codecamp.fi/doku.php/tacit.bib" text:style-name="Internet_20_link" text:visited-style-name="Visited_20_Internet_20_Link"> BibTeX</text:a></text:p>
        </text:list-item>
        <text:list-item>
          <text:p text:style-name="List_20_1_Content"> Harri Hämäläinen, Tomi Ruuska, Ari Happonen. <text:span text:style-name="Emphasis"> Mobile Feedback System for Supporting Interactive Learning </text:span>, 3rd International Conference on Web Information Systems and Technologies, 3-6th March, 2007, Barcelona, Spain, pp. 446-451, ISBN 978-972-8865-79-5. <text:a xlink:type="simple" xlink:href="http://codecamp.fi/doku.php/wiki/mobile_feedback_system_for_supporting_interactive_learning---preprint.pdf" text:style-name="Internet_20_link" text:visited-style-name="Visited_20_Internet_20_Link">Preprint</text:a>  <text:a xlink:type="simple" xlink:href="http://codecamp.fi/doku.php/wiki/mobilefeedbacksystem_presentation.pdf" text:style-name="Internet_20_link" text:visited-style-name="Visited_20_Internet_20_Link">Presentation</text:a></text:p>
        </text:list-item>
        <text:list-item>
          <text:p text:style-name="List_20_1_Content_Last"> Harri Hämäläinen, Jari Porras, Kimmo Koskinen. <text:span text:style-name="Emphasis"> WebTUTOR – A Web-based Personal Study Plan Tool </text:span>, 2005, p. 6, 16th EAEEIE Annual Conference on Innovation in Education for Electrical and Information Engineering (EIE), Lappeenranta, Finland, 6th-8th June 2005, ISBN 952-214-052-X. <text:a xlink:type="simple" xlink:href="http://www.it.lut.fi/eaeeie05/proceedings/p50.pdf" text:style-name="Internet_20_link" text:visited-style-name="Visited_20_Internet_20_Link">Public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educational_technologies_centre</dc:title>
  </office:meta>
</office:document-meta>
</file>