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c929682da56227658cf8233c517eca.png"/>
  <manifest:file-entry manifest:media-type="image/png" manifest:full-path="Pictures/194d886daccf2a51d7539aa35b7651fc.png"/>
  <manifest:file-entry manifest:media-type="image/png" manifest:full-path="Pictures/4d44a4d714d9fcbfeb9c40847270006d.png"/>
  <manifest:file-entry manifest:media-type="image/png" manifest:full-path="Pictures/5011afa497c6004f0458ff535d9915a3.png"/>
  <manifest:file-entry manifest:media-type="image/png" manifest:full-path="Pictures/2e21b57f7c79e029008dc31901ed90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codecamp.fi/doku.php/start" text:style-name="Internet_20_link" text:visited-style-name="Visited_20_Internet_20_Link">Wiki Start</text:a></text:p>
      <text:p text:style-name="Text_20_body"><text:span text:style-name="Strong_20_Emphasis"><text:bookmark text:name="wiki:navigation"/>Completed</text:span></text:p>
      <text:list text:style-name="List_20_1" text:continue-numbering="false">
        <text:list-item>
          <text:p text:style-name="LastListParagraph_List_20_1_Content_First"> <text:a xlink:type="simple" xlink:href="http://codecamp.fi/doku.php/qt2010/start" text:style-name="Internet_20_link" text:visited-style-name="Visited_20_Internet_20_Link">Qt Code Camp</text:a></text:p>
        </text:list-item>
      </text:list>
      <text:p text:style-name="Text_20_body"><text:span text:style-name="Strong_20_Emphasis">Coding</text:span></text:p>
      <text:p text:style-name="Text_20_body"><draw:a xlink:type="simple" xlink:href="http://codecamp.fi/doku.php/maemo/start"><draw:frame draw:style-name="media" draw:name="0" text:anchor-type="as-char" draw:z-index="0" svg:width="1.984375cm" svg:height="0.25671984265734cm"><draw:image xlink:href="Pictures/64c929682da56227658cf8233c517eca.png" xlink:type="simple" xlink:show="embed" xlink:actuate="onLoad"/></draw:frame></draw:a>
<draw:a xlink:type="simple" xlink:href="http://codecamp.fi/doku.php/dotnet/start"><draw:frame draw:style-name="media" draw:name="1" text:anchor-type="as-char" draw:z-index="1" svg:width="1.984375cm" svg:height="0.49004382621951cm"><draw:image xlink:href="Pictures/194d886daccf2a51d7539aa35b7651fc.png" xlink:type="simple" xlink:show="embed" xlink:actuate="onLoad"/></draw:frame></draw:a>
<draw:a xlink:type="simple" xlink:href="http://codecamp.fi/doku.php/vaadin/start"><draw:frame draw:style-name="media" draw:name="2" text:anchor-type="as-char" draw:z-index="2" svg:width="1.984375cm" svg:height="0.48106060606061cm"><draw:image xlink:href="Pictures/4d44a4d714d9fcbfeb9c40847270006d.png" xlink:type="simple" xlink:show="embed" xlink:actuate="onLoad"/></draw:frame></draw:a>
<draw:a xlink:type="simple" xlink:href="http://codecamp.fi/doku.php/android/start"><draw:frame draw:style-name="media" draw:name="3" text:anchor-type="as-char" draw:z-index="3" svg:width="1.0583333333333cm" svg:height="1.2488333333333cm"><draw:image xlink:href="Pictures/5011afa497c6004f0458ff535d9915a3.png" xlink:type="simple" xlink:show="embed" xlink:actuate="onLoad"/></draw:frame></draw:a>
<draw:a xlink:type="simple" xlink:href="http://codecamp.fi/doku.php/qt/start"><draw:frame draw:style-name="media" draw:name="4" text:anchor-type="as-char" draw:z-index="4" svg:width="1.0583333333333cm" svg:height="1.2675387596899cm"><draw:image xlink:href="Pictures/2e21b57f7c79e029008dc31901ed90e3.png" xlink:type="simple" xlink:show="embed" xlink:actuate="onLoad"/></draw:frame></draw:a></text:p>
      <text:p text:style-name="Text_20_body"><text:span text:style-name="Strong_20_Emphasis">More</text:span></text:p>
      <text:list text:style-name="List_20_1" text:continue-numbering="false">
        <text:list-item>
          <text:p text:style-name="List_20_1_Content_First"> <text:a xlink:type="simple" xlink:href="http://codecamp.fi/doku.php/past_code_camps" text:style-name="Internet_20_link" text:visited-style-name="Visited_20_Internet_20_Link">Past Code Camps</text:a></text:p>
        </text:list-item>
        <text:list-item>
          <text:p text:style-name="List_20_1_Content"> <text:a xlink:type="simple" xlink:href="http://www.it.lut.fi/comlab/ssotc/" text:style-name="Internet_20_link" text:visited-style-name="Visited_20_Internet_20_Link">Summer School</text:a></text:p>
        </text:list-item>
        <text:list-item>
          <text:p text:style-name="List_20_1_Content_Last"> <text:a xlink:type="simple" xlink:href="https://noppa.lut.fi/noppa/opintojakso/ct30a9300" text:style-name="Internet_20_link" text:visited-style-name="Visited_20_Internet_20_Link">CT30A9300 in Noppa</text:a></text:p>
        </text:list-item>
      </text:list>
      <text:p text:style-name="Text_20_body"><text:span text:style-name="Strong_20_Emphasis">Instructions</text:span></text:p>
      <text:list text:style-name="List_20_1" text:continue-numbering="false">
        <text:list-item>
          <text:p text:style-name="List_20_1_Content_First"> <text:a xlink:type="simple" xlink:href="http://codecamp.fi/doku.php/wiki/artifacts" text:style-name="Internet_20_link" text:visited-style-name="Visited_20_Internet_20_Link">Artifacts</text:a></text:p>
        </text:list-item>
        <text:list-item>
          <text:p text:style-name="List_20_1_Content"> <text:a xlink:type="simple" xlink:href="http://codecamp.fi/doku.php/wiki/coding" text:style-name="Internet_20_link" text:visited-style-name="Visited_20_Internet_20_Link">Coding</text:a></text:p>
        </text:list-item>
        <text:list-item>
          <text:p text:style-name="List_20_1_Content_Last"> <text:a xlink:type="simple" xlink:href="http://codecamp.fi/doku.php/wiki/using_wiki" text:style-name="Internet_20_link" text:visited-style-name="Visited_20_Internet_20_Link">Using 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navigation</dc:title>
  </office:meta>
</office:document-meta>
</file>