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wiki:user:grp2"/>TravelCam
</text:span>
grp02
Naseer Ahmad
Fawad Ahmad
Zahir ud din Babu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wiki:user:grp2</dc:title>
  </office:meta>
</office:document-meta>
</file>