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2893f3cc09cbc16ffa903b5c2bc103.png"/>
  <manifest:file-entry manifest:media-type="image/png" manifest:full-path="Pictures/8909943e58a40a821db2c68f509bafff.png"/>
  <manifest:file-entry manifest:media-type="image/png" manifest:full-path="Pictures/2095f8028ca1f5070d72cf457ad4a8e0.png"/>
  <manifest:file-entry manifest:media-type="image/png" manifest:full-path="Pictures/4120ef040ff63dd712598815354412f4.png"/>
  <manifest:file-entry manifest:media-type="image/png" manifest:full-path="Pictures/a75aa1578c67fcf2a1d399b40d180702.png"/>
  <manifest:file-entry manifest:media-type="image/jpeg" manifest:full-path="Pictures/9b4c5d0e4c797bce5640dafc57d8424b.jpg"/>
  <manifest:file-entry manifest:media-type="image/jpeg" manifest:full-path="Pictures/b53c75d34ae57b86d9cc963a01ebd787.jpg"/>
  <manifest:file-entry manifest:media-type="image/png" manifest:full-path="Pictures/f0df2610e6151a79cdd1eaa114c43b95.png"/>
  <manifest:file-entry manifest:media-type="image/jpeg" manifest:full-path="Pictures/3e3aece595bfa4c998e76dadc30613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9.3133333333333cm" svg:height="4.2597916666667cm"><draw:image xlink:href="Pictures/512893f3cc09cbc16ffa903b5c2bc103.png" xlink:type="simple" xlink:show="embed" xlink:actuate="onLoad"/></draw:frame></text:p>
      <text:h text:style-name="Heading_20_1" text:outline-level="1"><text:bookmark text:name="wp7_xna2011:lut3:start"/><text:bookmark-start text:name="__RefHeading___team_1"/><text:bookmark-start text:name="team"/>Team<text:bookmark-end text:name="__RefHeading___team_1"/><text:bookmark-end text:name="team"/></text:h>
      <text:list text:style-name="List_20_1" text:continue-numbering="false">
        <text:list-item>
          <text:p text:style-name="List_20_1_Content_First"> Mihai Iusan</text:p>
        </text:list-item>
        <text:list-item>
          <text:p text:style-name="List_20_1_Content"> Camilo Cifuentes</text:p>
        </text:list-item>
        <text:list-item>
          <text:p text:style-name="List_20_1_Content_Last"> Alex Ovcharenko</text:p>
        </text:list-item>
      </text:list>
      <text:p text:style-name="Text_20_body"><draw:frame draw:style-name="media" draw:name="1" text:anchor-type="as-char" draw:z-index="1" svg:width="10.503958333333cm" svg:height="7.9375cm"><draw:image xlink:href="Pictures/8909943e58a40a821db2c68f509bafff.png" xlink:type="simple" xlink:show="embed" xlink:actuate="onLoad"/></draw:frame></text:p>
      <text:h text:style-name="Heading_20_2" text:outline-level="2"><text:bookmark-start text:name="__RefHeading___idea_2"/><text:bookmark-start text:name="idea"/>Idea<text:bookmark-end text:name="__RefHeading___idea_2"/><text:bookmark-end text:name="idea"/></text:h>
      <text:p text:style-name="Text_20_body">The idea is to create a game challenge user's visual ability and it's fast reactions.</text:p>
      <text:h text:style-name="Heading_20_3" text:outline-level="3"><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We all have times when we just get bored</text:p>
        </text:list-item>
        <text:list-item>
          <text:p text:style-name="List_20_1_Content_Last"> What can we do?</text:p>
        </text:list-item>
      </text:list>
      <text:h text:style-name="Heading_20_3" text:outline-level="3"><text:bookmark-start text:name="__RefHeading___answer_4"/><text:bookmark-start text:name="answer"/>Answer<text:bookmark-end text:name="__RefHeading___answer_4"/><text:bookmark-end text:name="answer"/></text:h>
      <text:p text:style-name="Text_20_body"><text:span text:style-name="Emphasis">Create a game!!!</text:span></text:p>
      <text:p text:style-name="Text_20_body">The game helps you to:</text:p>
      <text:list text:style-name="List_20_1" text:continue-numbering="false">
        <text:list-item>
          <text:p text:style-name="List_20_1_Content_First"> kill time</text:p>
        </text:list-item>
        <text:list-item>
          <text:p text:style-name="List_20_1_Content"> improve your reactions</text:p>
        </text:list-item>
        <text:list-item>
          <text:p text:style-name="List_20_1_Content"> boosts your observation</text:p>
        </text:list-item>
        <text:list-item>
          <text:p text:style-name="List_20_1_Content_Last"> develop your competitive attitude</text:p>
        </text:list-item>
      </text:list>
      <text:h text:style-name="Heading_20_2" text:outline-level="2"><text:bookmark-start text:name="__RefHeading___findit_5"/><text:bookmark-start text:name="findit"/>FindIT<text:bookmark-end text:name="__RefHeading___findit_5"/><text:bookmark-end text:name="findit"/></text:h>
      <text:p text:style-name="Text_20_body">FindIT is a board game with objects on a grid where you need to find specific objects.</text:p>
      <text:h text:style-name="Heading_20_2" text:outline-level="2"><text:bookmark-start text:name="__RefHeading___logic_6"/><text:bookmark-start text:name="logic"/>Logic<text:bookmark-end text:name="__RefHeading___logic_6"/><text:bookmark-end text:name="logic"/></text:h>
      <text:p text:style-name="Text_20_body">The game that we created is a board game</text:p>
      <text:h text:style-name="Heading_20_2" text:outline-level="2"><text:bookmark-start text:name="__RefHeading___gameplay_7"/><text:bookmark-start text:name="gameplay"/>Gameplay<text:bookmark-end text:name="__RefHeading___gameplay_7"/><text:bookmark-end text:name="gameplay"/></text:h>
      <table:table table:style-name="Table">
        <table:table-column/>
        <table:table-column/>
        <table:table-row>
          <table:table-cell office:value-type="string" table:style-name="tablecell">
            <text:p text:style-name="tablealigncenter">   <draw:frame draw:style-name="media" draw:name="2" text:anchor-type="as-char" draw:z-index="2" svg:width="3.413125cm" svg:height="6.2970833333333cm"><draw:image xlink:href="Pictures/2095f8028ca1f5070d72cf457ad4a8e0.png" xlink:type="simple" xlink:show="embed" xlink:actuate="onLoad"/></draw:frame>    </text:p>
          </table:table-cell>
          <table:table-cell office:value-type="string" table:style-name="tablecell">
            <text:p text:style-name="tablealignright">  The goal is to find objects on a grid that are specified on the top of the screen in a specific time.The more objets the user find, the more points he will get. If the user for mistake touch an incorrect image 5 seconds will be removed from the count-down clock. Every time the user makes a correct matching a random number of new icons  will appear in the grid. When the time is 0 the user will see his score and he will have the option to submit it into the High score list </text:p>
          </table:table-cell>
        </table:table-row>
      </table:table>
      <text:h text:style-name="Heading_20_2" text:outline-level="2"><text:bookmark-start text:name="__RefHeading___user_interface_8"/><text:bookmark-start text:name="user_interface"/>User Interface<text:bookmark-end text:name="__RefHeading___user_interface_8"/><text:bookmark-end text:name="user_interface"/></text:h>
      <text:p text:style-name="Text_20_body">Next picture shows the different User Interfaces and the navigation between them.</text:p>
      <text:p text:style-name="Text_20_body"><draw:frame draw:style-name="media" draw:name="3" text:anchor-type="as-char" draw:z-index="3" svg:width="20.849166666667cm" style:rel-width="100%" svg:height="29.739166666667cm" style:rel-height="scale"><draw:image xlink:href="Pictures/4120ef040ff63dd712598815354412f4.png" xlink:type="simple" xlink:show="embed" xlink:actuate="onLoad"/></draw:frame></text:p>
      <text:h text:style-name="Heading_20_2" text:outline-level="2"><text:bookmark-start text:name="__RefHeading___technical_notes_9"/><text:bookmark-start text:name="technical_notes"/>Technical Notes<text:bookmark-end text:name="__RefHeading___technical_notes_9"/><text:bookmark-end text:name="technical_notes"/></text:h>
      <text:p text:style-name="Text_20_body">For this project we focus on divided the application in “Pages” (view) and “Model”, the pages are basically the User-Controls and different UI elements, in the Model we have classes that handle different aspects of the application such as GrindMonitor (for the logic), ImageGenerator, SoundManager, Settings, ReadWrite (in the isolated storage), etc.</text:p>
      <text:p text:style-name="Text_20_body">We based our development in the following class diagram:</text:p>
      <text:p text:style-name="Text_20_body"><draw:frame draw:style-name="media" draw:name="Class Diagram Legend" text:anchor-type="as-char" draw:z-index="0" svg:width="13.731875cm"><draw:text-box><text:p text:style-name="legendcenter"><draw:frame draw:style-name="media" draw:name="Class Diagram" text:anchor-type="as-char" draw:z-index="4" svg:width="13.731875cm" svg:height="12.885208333333cm"><draw:image xlink:href="Pictures/a75aa1578c67fcf2a1d399b40d180702.png" xlink:type="simple" xlink:show="embed" xlink:actuate="onLoad"/></draw:frame>Class Diagram</text:p></draw:text-box></draw:frame></text:p>
      <text:p text:style-name="Text_20_body">NOTE: for clarity, not all relationship are shown. </text:p>
      <text:h text:style-name="Heading_20_2" text:outline-level="2"><text:bookmark-start text:name="__RefHeading___project_artifacts_10"/><text:bookmark-start text:name="project_artifacts"/>Project Artifacts<text:bookmark-end text:name="__RefHeading___project_artifacts_10"/><text:bookmark-end text:name="project_artifacts"/></text:h>
      <text:list text:style-name="List_20_1" text:continue-numbering="false">
        <text:list-item>
          <text:p text:style-name="List_20_1_Content_First"> Presentation  <text:a xlink:type="simple" xlink:href="http://codecamp.fi/doku.php/wp7_xna2011/lut3/dev4fun.pdf" text:style-name="Internet_20_link" text:visited-style-name="Visited_20_Internet_20_Link">dev4fun.pdf</text:a>, <text:a xlink:type="simple" xlink:href="http://codecamp.fi/doku.php/wp7_xna2011/lut3/dev4fun.pptx" text:style-name="Internet_20_link" text:visited-style-name="Visited_20_Internet_20_Link">dev4fun.pptx</text:a></text:p>
        </text:list-item>
        <text:list-item>
          <text:p text:style-name="List_20_1_Content_Last"> Application <text:a xlink:type="simple" xlink:href="http://codecamp.fi/doku.php/wp7_xna2011/lut3/game.rar" text:style-name="Internet_20_link" text:visited-style-name="Visited_20_Internet_20_Link">game.rar</text:a></text:p>
        </text:list-item>
      </text:list>
      <text:h text:style-name="Heading_20_2" text:outline-level="2"><text:bookmark-start text:name="__RefHeading___technologies_11"/><text:bookmark-start text:name="technologies"/>Technologies<text:bookmark-end text:name="__RefHeading___technologies_11"/><text:bookmark-end text:name="technologies"/></text:h>
      <text:p text:style-name="Text_20_body"><draw:frame draw:style-name="media" draw:name="5" text:anchor-type="as-char" draw:z-index="5" svg:width="10.583333333333cm" svg:height="4.1275cm"><draw:image xlink:href="Pictures/9b4c5d0e4c797bce5640dafc57d8424b.jpg" xlink:type="simple" xlink:show="embed" xlink:actuate="onLoad"/></draw:frame> <draw:frame draw:style-name="media" draw:name="6" text:anchor-type="as-char" draw:z-index="6" svg:width="9.9747916666667cm" svg:height="4.1275cm"><draw:image xlink:href="Pictures/b53c75d34ae57b86d9cc963a01ebd787.jpg" xlink:type="simple" xlink:show="embed" xlink:actuate="onLoad"/></draw:frame>
<draw:frame draw:style-name="media" draw:name="7" text:anchor-type="as-char" draw:z-index="7" svg:width="13.49375cm" svg:height="4.1275cm"><draw:image xlink:href="Pictures/f0df2610e6151a79cdd1eaa114c43b95.png" xlink:type="simple" xlink:show="embed" xlink:actuate="onLoad"/></draw:frame>  <draw:frame draw:style-name="media" draw:name="8" text:anchor-type="as-char" draw:z-index="8" svg:width="7.62cm" svg:height="4.841875cm"><draw:image xlink:href="Pictures/3e3aece595bfa4c998e76dadc30613f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p7_xna2011:lut3:start</dc:title>
  </office:meta>
</office:document-meta>
</file>