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f1b0a8f149562e2f9b35b1e5c5cf8b.png"/>
  <manifest:file-entry manifest:media-type="image/png" manifest:full-path="Pictures/194d886daccf2a51d7539aa35b7651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10.583333333333cm" svg:height="7.286094224924cm"><draw:image xlink:href="Pictures/7af1b0a8f149562e2f9b35b1e5c5cf8b.png" xlink:type="simple" xlink:show="embed" xlink:actuate="onLoad"/></draw:frame>
<draw:frame draw:style-name="mediaright" draw:name="1" text:anchor-type="paragraph" draw:z-index="1" svg:width="3.96875cm" svg:height="0.98008765243902cm"><draw:image xlink:href="Pictures/194d886daccf2a51d7539aa35b7651fc.png" xlink:type="simple" xlink:show="embed" xlink:actuate="onLoad"/></draw:frame></text:p>
      <text:h text:style-name="Heading_20_1" text:outline-level="1"><text:bookmark text:name="wp7_xna2011:start"/><text:bookmark-start text:name="__RefHeading___wp7_windows_phone_7_code_camp_2011_1"/><text:bookmark-start text:name="wp7_windows_phone_7_code_camp_2011"/>WP7(Windows Phone 7 Code Camp 2011<text:bookmark-end text:name="__RefHeading___wp7_windows_phone_7_code_camp_2011_1"/><text:bookmark-end text:name="wp7_windows_phone_7_code_camp_2011"/></text:h>
      <text:p text:style-name="Text_20_body"><text:span text:style-name="Emphasis">Code Camp Week: Week 21 Monday 16.5 - Friday 20.5.2011  Room no: ML 6428</text:span></text:p>
      <text:p text:style-name="Text_20_body">CT30A9300 Code Camp on Communications Engineering (4 cr)</text:p>
      <text:h text:style-name="Heading_20_1" text:outline-level="1"><text:bookmark-start text:name="__RefHeading___news_notes_2"/><text:bookmark-start text:name="news_notes"/>News &amp; Notes<text:bookmark-end text:name="__RefHeading___news_notes_2"/><text:bookmark-end text:name="news_notes"/></text:h>
      <text:list text:style-name="List_20_1" text:continue-numbering="false">
        <text:list-item>
          <text:p text:style-name="List_20_1_Content_First"> <text:span text:style-name="Strong_20_Emphasis">The Code camp starts at 9:00 with short introduction to the course and will be continued by the video lectures from University of Helsinki. </text:span></text:p>
        </text:list-item>
        <text:list-item>
          <text:p text:style-name="List_20_1_Content"> <text:span text:style-name="Strong_20_Emphasis">Social evening starts at 18:00 at department sauna at 7th floor in 6th building. Sauna will be heated from 19:00 till 22:00.</text:span></text:p>
        </text:list-item>
        <text:list-item>
          <text:p text:style-name="List_20_1_Content"> Please contact Bishal Raj Karki (<text:span text:style-name="Strong_20_Emphasis">bishal.karki@lut.fi</text:span>) for any questions or queries.</text:p>
        </text:list-item>
        <text:list-item>
          <text:p text:style-name="List_20_1_Content"> Use the following link to register to the course events.</text:p>
          <text:list text:style-name="List_20_1">
            <text:list-item>
              <text:p text:style-name="List_20_1_Content"> <text:a xlink:type="simple" xlink:href="http://www.webropol.com/P.aspx?id=545291&amp;cid=35070198" text:style-name="Internet_20_link" text:visited-style-name="Visited_20_Internet_20_Link">Webropol</text:a></text:p>
            </text:list-item>
          </text:list>
        </text:list-item>
        <text:list-item>
          <text:p text:style-name="List_20_1_Content_Last"> <text:a xlink:type="simple" xlink:href="http://codecamp.fi/doku.php/wp7_xna2011/code_complete_and_demo" text:style-name="Internet_20_link" text:visited-style-name="Visited_20_Internet_20_Link">Code complete and demo</text:a> instructions.</text:p>
        </text:list-item>
      </text:list>
      <text:h text:style-name="Heading_20_1" text:outline-level="1"><text:bookmark-start text:name="__RefHeading___code_camp_week_3"/><text:bookmark-start text:name="code_camp_week"/>Code Camp Week<text:bookmark-end text:name="__RefHeading___code_camp_week_3"/><text:bookmark-end text:name="code_camp_week"/></text:h>
      <text:p text:style-name="Text_20_body"><text:span text:style-name="Strong_20_Emphasis">Location</text:span> <text:span text:style-name="Strong_20_Emphasis">6428</text:span> Windows Classroom</text:p>
      <text:list text:style-name="List_20_1" text:continue-numbering="false">
        <text:list-item>
          <text:p text:style-name="LastListParagraph_List_20_1_Content_First"> <text:span text:style-name="Strong_20_Emphasis">Start time on Monday 16.5.2011 at 9:00</text:span></text:p>
        </text:list-item>
      </text:list>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Monday                </text:p>
          </table:table-cell>
          <table:table-cell office:value-type="string" table:style-name="tableheader">
            <text:p text:style-name="Table_20_Heading"> Tuesday      </text:p>
          </table:table-cell>
          <table:table-cell office:value-type="string" table:style-name="tableheader">
            <text:p text:style-name="Table_20_Heading">  Wednesday   </text:p>
          </table:table-cell>
          <table:table-cell office:value-type="string" table:style-name="tableheader">
            <text:p text:style-name="Table_20_Heading">  Thursday       </text:p>
          </table:table-cell>
          <table:table-cell office:value-type="string" table:style-name="tableheader">
            <text:p text:style-name="Table_20_Heading">      Friday    </text:p>
          </table:table-cell>
        </table:table-row>
        <table:table-row>
          <table:table-cell office:value-type="string" table:style-name="tableheader">
            <text:p text:style-name="Table_20_Heading"> 08:15 </text:p>
          </table:table-cell>
          <table:table-cell office:value-type="string" table:style-name="tablecell">
            <text:p text:style-name="tablealignleft">Starts at 9(Introduction and then Video Lecture from University of Helsinki    )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e Finalizing  </text:p>
          </table:table-cell>
        </table:table-row>
        <table:table-row>
          <table:table-cell office:value-type="string" table:style-name="tableheader">
            <text:p text:style-name="Table_20_Heading"> 10:00 </text:p>
          </table:table-cell>
          <table:table-cell office:value-type="string" table:style-name="tablecell">
            <text:p text:style-name="tablealignleft">Video Lecture from University of Helsinki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e complete  </text:p>
          </table:table-cell>
        </table:table-row>
        <table:table-row>
          <table:table-cell office:value-type="string" table:style-name="tableheader">
            <text:p text:style-name="Table_20_Heading"> 12:00 </text:p>
          </table:table-cell>
          <table:table-cell office:value-type="string" table:style-name="tablecell">
            <text:p text:style-name="tablealignleft">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Demo      </text:p>
          </table:table-cell>
        </table:table-row>
        <table:table-row>
          <table:table-cell office:value-type="string" table:style-name="tableheader">
            <text:p text:style-name="Table_20_Heading"> 13:00 </text:p>
          </table:table-cell>
          <table:table-cell office:value-type="string" table:style-name="tablecell">
            <text:p text:style-name="tablealignleft">Video Lecture from University of Helsinki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mo      </text:p>
          </table:table-cell>
        </table:table-row>
        <table:table-row>
          <table:table-cell office:value-type="string" table:style-name="tableheader">
            <text:p text:style-name="Table_20_Heading"> 14:15 </text:p>
          </table:table-cell>
          <table:table-cell office:value-type="string" table:style-name="tablecell">
            <text:p text:style-name="tablealignleft">Video Lecture from University of Helsinki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losing         </text:p>
          </table:table-cell>
        </table:table-row>
        <table:table-row>
          <table:table-cell office:value-type="string" table:style-name="tableheader">
            <text:p text:style-name="Table_20_Heading"> 18:00 </text:p>
          </table:table-cell>
          <table:table-cell office:value-type="string" table:style-name="tablecell">
            <text:p text:style-name="tablealignleft">Social event and sauna(6th building 7th floor)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02:00 </text:p>
          </table:table-cell>
          <table:table-cell office:value-type="string" table:style-nam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adline style Coding </text:p>
          </table:table-cell>
          <table:table-cell office:value-type="string" table:style-name="tablecell">
            <text:p text:style-name="tablealigncenter">   Feedback     </text:p>
          </table:table-cell>
        </table:table-row>
      </table:table>
      <text:p text:style-name="Text_20_body">Presentations</text:p>
      <text:list text:style-name="List_20_1" text:continue-numbering="false">
        <text:list-item/>
      </text:list>
      <text:h text:style-name="Heading_20_2" text:outline-level="2"><text:bookmark-start text:name="__RefHeading___feedback_times_4"/><text:bookmark-start text:name="feedback_times"/>Feedback times<text:bookmark-end text:name="__RefHeading___feedback_times_4"/><text:bookmark-end text:name="feedback_times"/></text:h>
      <text:list text:style-name="List_20_1" text:continue-numbering="false">
        <text:list-item>
          <text:p text:style-name="LastListParagraph_List_20_1_Content_First"> To be updated after the code camp.</text:p>
        </text:list-item>
      </text:list>
      <text:h text:style-name="Heading_20_1" text:outline-level="1"><text:bookmark-start text:name="__RefHeading___groups_5"/><text:bookmark-start text:name="groups"/>Groups<text:bookmark-end text:name="__RefHeading___groups_5"/><text:bookmark-end text:name="groups"/></text:h>
      <table:table table:style-name="Table">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row>
        <table:table-row>
          <table:table-cell office:value-type="string" table:style-name="tablecell">
            <text:p text:style-name="tablealignleft"> <text:a xlink:type="simple" xlink:href="http://codecamp.fi/doku.php/wp7_xna2011/lut1/start" text:style-name="Internet_20_link" text:visited-style-name="Visited_20_Internet_20_Link">LUT1</text:a> </text:p>
          </table:table-cell>
          <table:table-cell office:value-type="string" table:style-name="tablecell">
            <text:p text:style-name="tablealignleft"><text:a xlink:type="simple" xlink:href="http://codecamp.fi/doku.php/wp7_xna2011/lut1/start" text:style-name="Internet_20_link" text:visited-style-name="Visited_20_Internet_20_Link">Wild Train</text:a></text:p>
          </table:table-cell>
          <table:table-cell office:value-type="string" table:style-name="tablecell">
            <text:p text:style-name="tablealignleft"> Petri Ryhänen </text:p>
          </table:table-cell>
          <table:table-cell office:value-type="string" table:style-name="tablecell">
            <text:p text:style-name="tablealignleft"> Rostislav Malevich </text:p>
          </table:table-cell>
          <table:table-cell office:value-type="string" table:style-name="tablecell"/>
        </table:table-row>
        <table:table-row>
          <table:table-cell office:value-type="string" table:style-name="tablecell">
            <text:p text:style-name="tablealignleft"> <text:a xlink:type="simple" xlink:href="http://codecamp.fi/doku.php/wp7_xna2011/lut2/start" text:style-name="Internet_20_link" text:visited-style-name="Visited_20_Internet_20_Link">LUT2</text:a> </text:p>
          </table:table-cell>
          <table:table-cell office:value-type="string" table:style-name="tablecell">
            <text:p text:style-name="tablealignleft"><text:a xlink:type="simple" xlink:href="http://codecamp.fi/doku.php/wp7_xna2011/lut2/start" text:style-name="Internet_20_link" text:visited-style-name="Visited_20_Internet_20_Link">TEAM NAME</text:a></text:p>
          </table:table-cell>
          <table:table-cell office:value-type="string" table:style-name="tablecell">
            <text:p text:style-name="tablealignleft">Student 1 </text:p>
          </table:table-cell>
          <table:table-cell office:value-type="string" table:style-name="tablecell">
            <text:p text:style-name="tablealignleft"> Student 2 </text:p>
          </table:table-cell>
          <table:table-cell office:value-type="string" table:style-name="tablecell">
            <text:p text:style-name="tablealignleft">Student 3</text:p>
          </table:table-cell>
        </table:table-row>
        <table:table-row>
          <table:table-cell office:value-type="string" table:style-name="tablecell">
            <text:p text:style-name="tablealignleft"> <text:a xlink:type="simple" xlink:href="http://codecamp.fi/doku.php/wp7_xna2011/lut3/start" text:style-name="Internet_20_link" text:visited-style-name="Visited_20_Internet_20_Link">LUT3</text:a> </text:p>
          </table:table-cell>
          <table:table-cell office:value-type="string" table:style-name="tablecell">
            <text:p text:style-name="tablealignleft"><text:a xlink:type="simple" xlink:href="http://codecamp.fi/doku.php/wp7_xna2011/lut3/start" text:style-name="Internet_20_link" text:visited-style-name="Visited_20_Internet_20_Link">GameCreations</text:a></text:p>
          </table:table-cell>
          <table:table-cell office:value-type="string" table:style-name="tablecell">
            <text:p text:style-name="tablealignleft">Mihai Iusan </text:p>
          </table:table-cell>
          <table:table-cell office:value-type="string" table:style-name="tablecell">
            <text:p text:style-name="tablealignleft"> Camilo Cifuentes </text:p>
          </table:table-cell>
          <table:table-cell office:value-type="string" table:style-name="tablecell">
            <text:p text:style-name="tablealignleft">Alex Ovcharenko</text:p>
          </table:table-cell>
        </table:table-row>
        <table:table-row>
          <table:table-cell office:value-type="string" table:style-name="tablecell">
            <text:p text:style-name="tablealignleft"> <text:a xlink:type="simple" xlink:href="http://codecamp.fi/doku.php/wp7_xna2011/lut4/start" text:style-name="Internet_20_link" text:visited-style-name="Visited_20_Internet_20_Link">LUT4</text:a> </text:p>
          </table:table-cell>
          <table:table-cell office:value-type="string" table:style-name="tablecell">
            <text:p text:style-name="tablealignleft"><text:a xlink:type="simple" xlink:href="http://codecamp.fi/doku.php/wp7_xna2011/lut4/start" text:style-name="Internet_20_link" text:visited-style-name="Visited_20_Internet_20_Link">MobileProperty </text:a></text:p>
          </table:table-cell>
          <table:table-cell office:value-type="string" table:style-name="tablecell">
            <text:p text:style-name="tablealignleft">Arttu Hanska </text:p>
          </table:table-cell>
          <table:table-cell office:value-type="string" table:style-name="tablecell">
            <text:p text:style-name="tablealignleft"> Saeedeh Mehrouzi </text:p>
          </table:table-cell>
          <table:table-cell office:value-type="string" table:style-name="tablecell">
            <text:p text:style-name="tablealignleft">Nana Assyne</text:p>
          </table:table-cell>
        </table:table-row>
        <table:table-row>
          <table:table-cell office:value-type="string" table:style-name="tablecell">
            <text:p text:style-name="tablealignleft"> <text:a xlink:type="simple" xlink:href="http://codecamp.fi/doku.php/wp7_xna2011/lut5/start" text:style-name="Internet_20_link" text:visited-style-name="Visited_20_Internet_20_Link">LUT5</text:a> </text:p>
          </table:table-cell>
          <table:table-cell office:value-type="string" table:style-name="tablecell">
            <text:p text:style-name="tablealignleft"><text:a xlink:type="simple" xlink:href="http://codecamp.fi/doku.php/wp7_xna2011/lut5/start" text:style-name="Internet_20_link" text:visited-style-name="Visited_20_Internet_20_Link">Epic Mobile</text:a></text:p>
          </table:table-cell>
          <table:table-cell office:value-type="string" table:style-name="tablecell">
            <text:p text:style-name="tablealignleft">Nuh Mohammed </text:p>
          </table:table-cell>
          <table:table-cell office:value-type="string" table:style-name="tablecell">
            <text:p text:style-name="tablealignleft"> Sidhartha Yalavarthi </text:p>
          </table:table-cell>
          <table:table-cell office:value-type="string" table:style-name="tablecell">
            <text:p text:style-name="tablealignleft">Udhyan timilsina</text:p>
          </table:table-cell>
        </table:table-row>
      </table:table>
      <text:h text:style-name="Heading_20_1" text:outline-level="1"><text:bookmark-start text:name="__RefHeading___wp7_codecamp_minimal_requirements_6"/><text:bookmark-start text:name="wp7_codecamp_minimal_requirements"/>WP7 CodeCamp Minimal Requirements<text:bookmark-end text:name="__RefHeading___wp7_codecamp_minimal_requirements_6"/><text:bookmark-end text:name="wp7_codecamp_minimal_requirements"/></text:h>
      <text:list text:style-name="List_20_1" text:continue-numbering="false">
        <text:list-item>
          <text:p text:style-name="List_20_1_Content_First"> XAP Application must be created in  </text:p>
          <text:list text:style-name="List_20_1">
            <text:list-item>
              <text:p text:style-name="List_20_1_Content"> either Silverlight </text:p>
              <text:list text:style-name="List_20_1">
                <text:list-item>
                  <text:p text:style-name="List_20_1_Content"> Application must have either Panorama control or pivot control(for UI)</text:p>
                </text:list-item>
                <text:list-item>
                  <text:p text:style-name="List_20_1_Content"> Application must include multiple screens and transitions between screens.</text:p>
                </text:list-item>
                <text:list-item>
                  <text:p text:style-name="List_20_1_Content"> Application must preserve state so that input data on the screen does not get lost after call/camera interruptions (Tombstoning).</text:p>
                </text:list-item>
                <text:list-item/>
              </text:list>
            </text:list-item>
            <text:list-item>
              <text:p text:style-name="List_20_1_Content"> or XNA Game Studio </text:p>
              <text:list text:style-name="List_20_1">
                <text:list-item>
                  <text:p text:style-name="List_20_1_Content"> Game must use accelerometer, touch control, GPS etc</text:p>
                </text:list-item>
                <text:list-item>
                  <text:p text:style-name="List_20_1_Content"> Game must preserve state when call or other interruption(camera, home key pressed) occurs, so that game wont restart from the very beginning after the call(Tombstoning). </text:p>
                </text:list-item>
                <text:list-item>
                  <text:p text:style-name="List_20_1_Content"> Game must have multiple play levels.</text:p>
                </text:list-item>
                <text:list-item>
                  <text:p text:style-name="List_20_1_Content"> Game should store user credentials(nick, game points/scores, current game level etc) and must provide the list of top scorers.</text:p>
                </text:list-item>
                <text:list-item/>
              </text:list>
            </text:list-item>
          </text:list>
        </text:list-item>
      </text:list>
      <text:h text:style-name="Heading_20_1" text:outline-level="1"><text:bookmark-start text:name="__RefHeading___discuss_7"/><text:bookmark-start text:name="discuss"/>Discuss<text:bookmark-end text:name="__RefHeading___discuss_7"/><text:bookmark-end text:name="discuss"/></text:h>
      <text:p text:style-name="Text_20_body">Discuss coding etc. problems</text:p>
      <text:list text:style-name="List_20_1" text:continue-numbering="false">
        <text:list-item>
          <text:p text:style-name="List_20_1_Content_First"> IRC    : irc.freenode.net</text:p>
          <text:list text:style-name="List_20_1">
            <text:list-item>
              <text:p text:style-name="List_20_1_Content_Last"> #lut-codecamp</text:p>
            </text:list-item>
          </text:list>
        </text:list-item>
      </text:list>
      <text:list text:style-name="List_20_1" text:continue-numbering="false">
        <text:list-item>
          <text:p text:style-name="List_20_1_Content_First"> Forums ⇒ will be there soon!!</text:p>
        </text:list-item>
        <text:list-item>
          <text:p text:style-name="List_20_1_Content_Last"> Skype</text:p>
        </text:list-item>
      </text:list>
      <text:h text:style-name="Heading_20_1" text:outline-level="1"><text:bookmark-start text:name="__RefHeading___faq_8"/><text:bookmark-start text:name="faq"/>FAQ<text:bookmark-end text:name="__RefHeading___faq_8"/><text:bookmark-end text:name="faq"/></text:h>
      <text:h text:style-name="Heading_20_4" text:outline-level="4"><text:bookmark-start text:name="__RefHeading___what_are_recommended_skillsrequirements_for_code_camp_9"/><text:bookmark-start text:name="what_are_recommended_skillsrequirements_for_code_camp"/>What are recommended skills/requirements for code camp ?<text:bookmark-end text:name="__RefHeading___what_are_recommended_skillsrequirements_for_code_camp_9"/><text:bookmark-end text:name="what_are_recommended_skillsrequirements_for_code_camp"/></text:h>
      <text:list text:style-name="List_20_1" text:continue-numbering="false">
        <text:list-item>
          <text:p text:style-name="List_20_1_Content_First"> Participation in any of previous code camps on .NET</text:p>
        </text:list-item>
        <text:list-item>
          <text:p text:style-name="List_20_1_Content_Last"> Programming experience(I hope you all have some…if not..then you'll have one during this code camp) and of course learning <text:span text:style-name="Strong_20_Emphasis">INTEREST</text:span> is the most.</text:p>
        </text:list-item>
      </text:list>
      <text:h text:style-name="Heading_20_4" text:outline-level="4"><text:bookmark-start text:name="__RefHeading___can_i_prepare_to_code_camp_10"/><text:bookmark-start text:name="can_i_prepare_to_code_camp"/>Can I prepare to Code Camp ?<text:bookmark-end text:name="__RefHeading___can_i_prepare_to_code_camp_10"/><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h text:style-name="Heading_20_4" text:outline-level="4"><text:bookmark-start text:name="__RefHeading___i_have_an_exam_in_code_camp_week_11"/><text:bookmark-start text:name="i_have_an_exam_in_code_camp_week"/>I have an exam in Code Camp week ?<text:bookmark-end text:name="__RefHeading___i_have_an_exam_in_code_camp_week_11"/><text:bookmark-end text:name="i_have_an_exam_in_code_camp_week"/></text:h>
      <text:p text:style-name="Text_20_body">You are free to go exam, but code camp is intensive course and idea is to focus on coding during the week, so it is recommended you prepare to exam before the code camp week.</text:p>
      <text:h text:style-name="Heading_20_4" text:outline-level="4"><text:bookmark-start text:name="__RefHeading___grading_12"/><text:bookmark-start text:name="grading"/>Grading ?<text:bookmark-end text:name="__RefHeading___grading_12"/><text:bookmark-end text:name="grading"/></text:h>
      <text:p text:style-name="Text_20_body">Grading 1-5 from</text:p>
      <text:list text:style-name="List_20_1" text:continue-numbering="false">
        <text:list-item>
          <text:p text:style-name="List_20_1_Content_First"> Idea and presentation of the Idea in wiki: 15%</text:p>
        </text:list-item>
        <text:list-item>
          <text:p text:style-name="List_20_1_Content"> Coding of the implementation: 40%</text:p>
        </text:list-item>
        <text:list-item>
          <text:p text:style-name="List_20_1_Content"> Presentation: 10%</text:p>
        </text:list-item>
        <text:list-item>
          <text:p text:style-name="List_20_1_Content"> Code Camp Spirit: 20%</text:p>
        </text:list-item>
        <text:list-item>
          <text:p text:style-name="List_20_1_Content_Last"> Code camp report 15%</text:p>
        </text:list-item>
      </text:list>
      <text:h text:style-name="Heading_20_4" text:outline-level="4"><text:bookmark-start text:name="__RefHeading___more_13"/><text:bookmark-start text:name="more"/>More ?<text:bookmark-end text:name="__RefHeading___more_13"/><text:bookmark-end text:name="more"/></text:h>
      <text:p text:style-name="Text_20_body">If you have questions about code camp send email to <text:span text:style-name="Strong_20_Emphasis">bishal.karki@lut.fi</text:span>.</text:p>
      <text:h text:style-name="Heading_20_1" text:outline-level="1"><text:bookmark-start text:name="__RefHeading___links_14"/><text:bookmark-start text:name="links"/>Links<text:bookmark-end text:name="__RefHeading___links_14"/><text:bookmark-end text:name="links"/></text:h>
      <text:p text:style-name="Text_20_body">Some basic Tutorials links:
<text:span text:style-name="Emphasis">.</text:span>
C#.net:</text:p>
      <text:list text:style-name="List_20_1" text:continue-numbering="false">
        <text:list-item>
          <text:p text:style-name="List_20_1_Content_First"> Link1: <text:a xlink:type="simple" xlink:href="http://www.homeandlearn.co.uk/csharp/csharp.html" text:style-name="Internet_20_link" text:visited-style-name="Visited_20_Internet_20_Link">Visual C# .NET Programming</text:a></text:p>
        </text:list-item>
        <text:list-item>
          <text:p text:style-name="List_20_1_Content"> Link2: <text:a xlink:type="simple" xlink:href="http://www.dotnetspider.com/DotNet-Tutorial-270.aspx" text:style-name="Internet_20_link" text:visited-style-name="Visited_20_Internet_20_Link">C# Language Syntax</text:a> </text:p>
        </text:list-item>
        <text:list-item>
          <text:p text:style-name="List_20_1_Content"> Link3: <text:a xlink:type="simple" xlink:href="http://www.dotnetspider.com/DotNet-Tutorial-271.aspx" text:style-name="Internet_20_link" text:visited-style-name="Visited_20_Internet_20_Link">Data types in C#</text:a></text:p>
        </text:list-item>
        <text:list-item>
          <text:p text:style-name="List_20_1_Content"> Link4: <text:a xlink:type="simple" xlink:href="http://www.dotnetspider.com/DotNet-Tutorial-273.aspx" text:style-name="Internet_20_link" text:visited-style-name="Visited_20_Internet_20_Link">Property in C# class </text:a></text:p>
        </text:list-item>
        <text:list-item>
          <text:p text:style-name="List_20_1_Content"> Link5: <text:a xlink:type="simple" xlink:href="http://www.dotnetspider.com/DotNet-Tutorial-277.aspx" text:style-name="Internet_20_link" text:visited-style-name="Visited_20_Internet_20_Link">C# sample for basic file operations</text:a></text:p>
        </text:list-item>
        <text:list-item>
          <text:p text:style-name="List_20_1_Content"> Link6: <text:a xlink:type="simple" xlink:href="http://www.dotnetspider.com/DotNet-Tutorial-278.aspx" text:style-name="Internet_20_link" text:visited-style-name="Visited_20_Internet_20_Link">C# sample for retrieving html content from any websites </text:a></text:p>
        </text:list-item>
        <text:list-item>
          <text:p text:style-name="List_20_1_Content_Last"> Link7: <text:a xlink:type="simple" xlink:href="http://msdn.microsoft.com/en-us/library/bb383962.aspx" text:style-name="Internet_20_link" text:visited-style-name="Visited_20_Internet_20_Link">C# Guided Tour</text:a> </text:p>
        </text:list-item>
      </text:list>
      <text:p text:style-name="Text_20_body">ASP.net:</text:p>
      <text:list text:style-name="List_20_1" text:continue-numbering="false">
        <text:list-item>
          <text:p text:style-name="List_20_1_Content_First"> Link1: <text:a xlink:type="simple" xlink:href="http://www.asp.net" text:style-name="Internet_20_link" text:visited-style-name="Visited_20_Internet_20_Link">ASP.NET tutorials</text:a></text:p>
        </text:list-item>
        <text:list-item>
          <text:p text:style-name="List_20_1_Content"> Link2: <text:a xlink:type="simple" xlink:href="http://www.dotnetspider.com/AspNet-Tutorials.aspx" text:style-name="Internet_20_link" text:visited-style-name="Visited_20_Internet_20_Link">ASP.NET tutorials for beginners</text:a></text:p>
        </text:list-item>
        <text:list-item>
          <text:p text:style-name="List_20_1_Content"> Link3: <text:a xlink:type="simple" xlink:href="http://aspalliance.com/144_ASPNET_Tutorial" text:style-name="Internet_20_link" text:visited-style-name="Visited_20_Internet_20_Link">ASP.NET Tutorial</text:a> This is quite good but the backend script language used is VB. still you can get idea for c# as well..not much difference.</text:p>
        </text:list-item>
        <text:list-item>
          <text:p text:style-name="List_20_1_Content"> Link4: <text:a xlink:type="simple" xlink:href="http://www.dotnetspider.com/AspNet-Tutorials.aspx" text:style-name="Internet_20_link" text:visited-style-name="Visited_20_Internet_20_Link">ASP.NET tutorials for beginners</text:a></text:p>
        </text:list-item>
        <text:list-item>
          <text:p text:style-name="List_20_1_Content"> Link5: <text:a xlink:type="simple" xlink:href="http://codecamp.fi/doku.php/dotnet2010/aspnetmvc-nerdinner_v1.pdf" text:style-name="Internet_20_link" text:visited-style-name="Visited_20_Internet_20_Link">Free ASP.NET MVC eBook Tutorial</text:a></text:p>
        </text:list-item>
        <text:list-item>
          <text:p text:style-name="List_20_1_Content_Last"> Link6: <text:a xlink:type="simple" xlink:href="http://weblogs.asp.net/scottgu/default.aspx" text:style-name="Internet_20_link" text:visited-style-name="Visited_20_Internet_20_Link">ScottGu's Blog</text:a></text:p>
        </text:list-item>
      </text:list>
      <text:p text:style-name="Text_20_body">Ajax:</text:p>
      <text:list text:style-name="List_20_1" text:continue-numbering="false">
        <text:list-item>
          <text:p text:style-name="List_20_1_Content_First"> Link1: <text:a xlink:type="simple" xlink:href="http://www.aspnettutorials.com/tutorials/ajax/" text:style-name="Internet_20_link" text:visited-style-name="Visited_20_Internet_20_Link">Ajax tutorials</text:a></text:p>
        </text:list-item>
        <text:list-item>
          <text:p text:style-name="List_20_1_Content"> Link2: <text:a xlink:type="simple" xlink:href="http://ajax.asp.net" text:style-name="Internet_20_link" text:visited-style-name="Visited_20_Internet_20_Link">2010Microsoft official AJAX web site</text:a></text:p>
        </text:list-item>
        <text:list-item>
          <text:p text:style-name="List_20_1_Content"> Link3: <text:a xlink:type="simple" xlink:href="http://www.asp.net/learn/ajax-videos/" text:style-name="Internet_20_link" text:visited-style-name="Visited_20_Internet_20_Link">Microsoft AJAX learning videos</text:a></text:p>
        </text:list-item>
        <text:list-item>
          <text:p text:style-name="List_20_1_Content_Last"> Link4: <text:a xlink:type="simple" xlink:href="http://www.asp.net/ajax/ajaxcontroltoolkit/samples/" text:style-name="Internet_20_link" text:visited-style-name="Visited_20_Internet_20_Link">Microsoft AJAX Control Toolkit Samples</text:a></text:p>
        </text:list-item>
      </text:list>
      <text:p text:style-name="Text_20_body">Windows Phone 7 Programming:</text:p>
      <text:list text:style-name="List_20_1" text:continue-numbering="false">
        <text:list-item>
          <text:p text:style-name="List_20_1_Content_First"> <text:a xlink:type="simple" xlink:href="http://channel9.msdn.com/Series/Windows-Phone-7-Development-for-Absolute-Beginners" text:style-name="Internet_20_link" text:visited-style-name="Visited_20_Internet_20_Link"> Absolute phone 7 getting started</text:a></text:p>
        </text:list-item>
        <text:list-item>
          <text:p text:style-name="List_20_1_Content"> <text:a xlink:type="simple" xlink:href="http://msdn.microsoft.com/en-us/wp7trainingcourse_wp7gettingstarted_unit" text:style-name="Internet_20_link" text:visited-style-name="Visited_20_Internet_20_Link"> Phone 7 videos</text:a> </text:p>
        </text:list-item>
        <text:list-item>
          <text:p text:style-name="List_20_1_Content"> <text:a xlink:type="simple" xlink:href="http://www.silverlight.net/getstarted/devices/windows-phone/" text:style-name="Internet_20_link" text:visited-style-name="Visited_20_Internet_20_Link"> Silverlight for Windows phone7</text:a></text:p>
        </text:list-item>
        <text:list-item>
          <text:p text:style-name="List_20_1_Content"> <text:a xlink:type="simple" xlink:href="http://msdn.microsoft.com/en-us/wp7trainingcourse_wp7xna_unit" text:style-name="Internet_20_link" text:visited-style-name="Visited_20_Internet_20_Link">XNA Framework for Phone 7</text:a> </text:p>
        </text:list-item>
        <text:list-item>
          <text:p text:style-name="List_20_1_Content"> <text:a xlink:type="simple" xlink:href="http://create.msdn.com/en-US/" text:style-name="Internet_20_link" text:visited-style-name="Visited_20_Internet_20_Link"> Phone 7 App hub</text:a></text:p>
        </text:list-item>
        <text:list-item>
          <text:p text:style-name="List_20_1_Content_Last"> More will appear here soon</text:p>
        </text:list-item>
      </text:list>
      <text:p text:style-name="Text_20_body">XML:</text:p>
      <text:list text:style-name="List_20_1" text:continue-numbering="false">
        <text:list-item>
          <text:p text:style-name="List_20_1_Content_First"> Link1: <text:a xlink:type="simple" xlink:href="http://www.dotnetspider.com/Xml-Tutorials.aspx" text:style-name="Internet_20_link" text:visited-style-name="Visited_20_Internet_20_Link">Xml tutorials for beginners</text:a></text:p>
        </text:list-item>
        <text:list-item>
          <text:p text:style-name="List_20_1_Content"> Link2: <text:a xlink:type="simple" xlink:href="http://www.devguru.com/features/tutorials/XML/beginning_xml.html" text:style-name="Internet_20_link" text:visited-style-name="Visited_20_Internet_20_Link">A Beginners Guide to Creating and Displaying Your First XML Document. </text:a></text:p>
        </text:list-item>
        <text:list-item>
          <text:p text:style-name="List_20_1_Content"> Link3: <text:a xlink:type="simple" xlink:href="http://www.freewebmasterhelp.com/tutorials/xml" text:style-name="Internet_20_link" text:visited-style-name="Visited_20_Internet_20_Link">XML Tutorial</text:a></text:p>
        </text:list-item>
        <text:list-item>
          <text:p text:style-name="List_20_1_Content_Last"> Link4: <text:a xlink:type="simple" xlink:href="http://www.learn-xml-tutorial.com/" text:style-name="Internet_20_link" text:visited-style-name="Visited_20_Internet_20_Link">XML Basics</text:a></text:p>
        </text:list-item>
      </text:list>
      <text:p text:style-name="Text_20_body">CSS:</text:p>
      <text:list text:style-name="List_20_1" text:continue-numbering="false">
        <text:list-item>
          <text:p text:style-name="List_20_1_Content_First"> Link1: <text:a xlink:type="simple" xlink:href="http://htmlhelp.com/reference/css/quick-tutorial.html" text:style-name="Internet_20_link" text:visited-style-name="Visited_20_Internet_20_Link">CSS Quick Tutorial</text:a></text:p>
        </text:list-item>
        <text:list-item>
          <text:p text:style-name="List_20_1_Content"> Link2: <text:a xlink:type="simple" xlink:href="http://htmlhelp.com/reference/css/structure.html" text:style-name="Internet_20_link" text:visited-style-name="Visited_20_Internet_20_Link">CSS Structure and Rules</text:a></text:p>
        </text:list-item>
        <text:list-item>
          <text:p text:style-name="List_20_1_Content"> Link3: <text:a xlink:type="simple" xlink:href="http://htmlhelp.com/reference/css/properties.html" text:style-name="Internet_20_link" text:visited-style-name="Visited_20_Internet_20_Link">CSS Properties</text:a></text:p>
        </text:list-item>
        <text:list-item>
          <text:p text:style-name="List_20_1_Content"> Link4: <text:a xlink:type="simple" xlink:href="http://htmlhelp.com/reference/css/style-html.html" text:style-name="Internet_20_link" text:visited-style-name="Visited_20_Internet_20_Link">Linking Style Sheets to HTML</text:a></text:p>
        </text:list-item>
        <text:list-item>
          <text:p text:style-name="List_20_1_Content_Last"> Link5: <text:a xlink:type="simple" xlink:href="http://www.w3schools.com/Xml/xml_display.asp" text:style-name="Internet_20_link" text:visited-style-name="Visited_20_Internet_20_Link">Displaying XML with CSS</text:a></text:p>
        </text:list-item>
      </text:list>
      <text:p text:style-name="Text_20_body">Silverlight4:</text:p>
      <text:list text:style-name="List_20_1" text:continue-numbering="false">
        <text:list-item>
          <text:p text:style-name="List_20_1_Content_First"> <text:a xlink:type="simple" xlink:href="http://www.silverlight.net/" text:style-name="Internet_20_link" text:visited-style-name="Visited_20_Internet_20_Link">Silverlight 4 getting started</text:a>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_Last"> Link5: </text:p>
        </text:list-item>
      </text:list>
      <text:p text:style-name="Text_20_body">Expression Blend:</text:p>
      <text:list text:style-name="List_20_1" text:continue-numbering="false">
        <text:list-item>
          <text:p text:style-name="List_20_1_Content_First"> Link1: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_Last"> Link5: </text:p>
        </text:list-item>
      </text:list>
      <text:p text:style-name="Text_20_body">Database:</text:p>
      <text:list text:style-name="List_20_1" text:continue-numbering="false">
        <text:list-item>
          <text:p text:style-name="List_20_1_Content_First"> Link1: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 Link5: </text:p>
        </text:list-item>
        <text:list-item>
          <text:p text:style-name="List_20_1_Content"> MS SQL:</text:p>
          <text:list text:style-name="List_20_1">
            <text:list-item>
              <text:p text:style-name="List_20_1_Content"> Link1: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 Link5: </text:p>
            </text:list-item>
          </text:list>
        </text:list-item>
        <text:list-item>
          <text:p text:style-name="List_20_1_Content"> LINQ:</text:p>
          <text:list text:style-name="List_20_1">
            <text:list-item>
              <text:p text:style-name="List_20_1_Content"> Link1: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 Link5: </text:p>
            </text:list-item>
            <text:list-item/>
          </text:list>
        </text:list-item>
      </text:list>
      <text:p text:style-name="Text_20_body"><text:a xlink:type="simple" xlink:href="http://www.avlade.com/WindowsPhone/" text:style-name="Internet_20_link" text:visited-style-name="Visited_20_Internet_20_Link">http://www.avlade.com/WindowsPhone/</text:a></text:p>
      <text:h text:style-name="Heading_20_1" text:outline-level="1"><text:bookmark-start text:name="__RefHeading___what_is_code_camp_15"/><text:bookmark-start text:name="what_is_code_camp"/>What is Code Camp ?<text:bookmark-end text:name="__RefHeading___what_is_code_camp_15"/><text:bookmark-end text:name="what_is_code_camp"/></text:h>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registration_16"/><text:bookmark-start text:name="registration"/>Registration<text:bookmark-end text:name="__RefHeading___registration_16"/><text:bookmark-end text:name="registration"/></text:h>
      <text:p text:style-name="Text_20_body">Enroll to course <text:span text:style-name="Strong_20_Emphasis">CT30A9300 Code Camp on Communications Engineering</text:span> in <text:a xlink:type="simple" xlink:href="http://www.webropol.com/P.aspx?id=545291&amp;cid=35070198" text:style-name="Internet_20_link" text:visited-style-name="Visited_20_Internet_20_Link">Webropo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wp7_xna2011:start</dc:title>
  </office:meta>
</office:document-meta>
</file>