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017e042d66353fa263584f5b48f04e.png"/>
  <manifest:file-entry manifest:media-type="image/jpeg" manifest:full-path="Pictures/ad3425cb322ece25cc55865ea3eeb448.jpg"/>
  <manifest:file-entry manifest:media-type="image/png" manifest:full-path="Pictures/75f83f5597836326a9a2492c21d7d6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xna2010:grp2:start"/><text:bookmark-start text:name="__RefHeading___ninjagame_by_team_null_pointer_exception_1"/><text:bookmark-start text:name="ninjagame_by_team_null_pointer_exception"/>NinjaGame by Team Null Pointer Exception<text:bookmark-end text:name="__RefHeading___ninjagame_by_team_null_pointer_exception_1"/><text:bookmark-end text:name="ninjagame_by_team_null_pointer_exception"/></text:h>
      <text:p text:style-name="Text_20_body"><text:span text:style-name="Strong_20_Emphasis">Idea presentation: </text:span>
<text:a xlink:type="simple" xlink:href="http://codecamp.fi/doku.php/xna2010/grp2/ninjagame.pptx" text:style-name="Internet_20_link" text:visited-style-name="Visited_20_Internet_20_Link">ninjagame.pptx</text:a></text:p>
      <text:p text:style-name="Text_20_body"><text:span text:style-name="Strong_20_Emphasis">Software description document: </text:span>
<text:a xlink:type="simple" xlink:href="http://codecamp.fi/doku.php/xna2010/grp2/xna_report2.pdf" text:style-name="Internet_20_link" text:visited-style-name="Visited_20_Internet_20_Link">xna_report2.pdf</text:a></text:p>
      <text:p text:style-name="Text_20_body"><text:span text:style-name="Strong_20_Emphasis">Source: </text:span><text:a xlink:type="simple" xlink:href="http://jumi.lut.fi/~c0334791/NinjaGame.zip" text:style-name="Internet_20_link" text:visited-style-name="Visited_20_Internet_20_Link">http://jumi.lut.fi/~c0334791/NinjaGame.zip</text:a></text:p>
      <text:h text:style-name="Heading_20_1" text:outline-level="1"><text:bookmark-start text:name="__RefHeading___ninjagame_2"/><text:bookmark-start text:name="ninjagame"/>NinjaGame<text:bookmark-end text:name="__RefHeading___ninjagame_2"/><text:bookmark-end text:name="ninjagame"/></text:h>
      <text:p text:style-name="Text_20_body"><draw:frame draw:style-name="media" draw:name="0" text:anchor-type="as-char" draw:z-index="0" svg:width="21.166666666667cm" style:rel-width="100%" svg:height="15.875cm" style:rel-height="scale"><draw:image xlink:href="Pictures/60017e042d66353fa263584f5b48f04e.png" xlink:type="simple" xlink:show="embed" xlink:actuate="onLoad"/></draw:frame></text:p>
      <text:h text:style-name="Heading_20_1" text:outline-level="1"><text:bookmark-start text:name="__RefHeading___idea_3"/><text:bookmark-start text:name="idea"/>Idea<text:bookmark-end text:name="__RefHeading___idea_3"/><text:bookmark-end text:name="idea"/></text:h>
      <text:p text:style-name="Text_20_body">2D side scrolling platform game</text:p>
      <text:p text:style-name="Text_20_body">Player character is a black ninja which roams in a forest environment.
There are some kind of enemies, player mainly tries to avoid enemies 
and moves with some kind of ninja rope around the forest.
Game consists of menu screen and play view.
Let's see what is done at Thursday evening (friday morning)…</text:p>
      <text:h text:style-name="Heading_20_2" text:outline-level="2"><text:bookmark-start text:name="__RefHeading___tools_4"/><text:bookmark-start text:name="tools"/>Tools<text:bookmark-end text:name="__RefHeading___tools_4"/><text:bookmark-end text:name="tools"/></text:h>
      <text:list text:style-name="List_20_1" text:continue-numbering="false">
        <text:list-item>
          <text:p text:style-name="List_20_1_Content_First"> XNA Game Studio 3.1</text:p>
        </text:list-item>
        <text:list-item>
          <text:p text:style-name="List_20_1_Content"> Blender 2.49</text:p>
        </text:list-item>
        <text:list-item>
          <text:p text:style-name="List_20_1_Content"> Paint 3.5.5</text:p>
        </text:list-item>
        <text:list-item>
          <text:p text:style-name="List_20_1_Content_Last"> GIMP 2</text:p>
        </text:list-item>
      </text:list>
      <text:h text:style-name="Heading_20_1" text:outline-level="1"><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scrolling camera <text:span text:style-name="Strong_20_Emphasis">Done</text:span></text:p>
        </text:list-item>
        <text:list-item>
          <text:p text:style-name="List_20_1_Content"> usable items ninjarope <text:span text:style-name="Strong_20_Emphasis">Done</text:span>, grabling hook <text:span text:style-name="Strong_20_Emphasis">Discarded</text:span>, “box weapon” <text:span text:style-name="Strong_20_Emphasis">Discarded</text:span></text:p>
        </text:list-item>
        <text:list-item>
          <text:p text:style-name="List_20_1_Content"> bitmap based collision detection <text:span text:style-name="Strong_20_Emphasis">Done</text:span></text:p>
        </text:list-item>
        <text:list-item>
          <text:p text:style-name="List_20_1_Content"> dynamic object collision <text:span text:style-name="Strong_20_Emphasis">Done</text:span></text:p>
          <text:list text:style-name="List_20_1">
            <text:list-item>
              <text:p text:style-name="List_20_1_Content"> Object collision to world is based on bitmap <text:span text:style-name="Strong_20_Emphasis">Done</text:span></text:p>
            </text:list-item>
            <text:list-item>
              <text:p text:style-name="List_20_1_Content"> Object to object collision is made with BoundingSphere class <text:span text:style-name="Strong_20_Emphasis">Done</text:span></text:p>
            </text:list-item>
          </text:list>
        </text:list-item>
        <text:list-item>
          <text:p text:style-name="List_20_1_Content"> Greatly simplified physics <text:span text:style-name="Strong_20_Emphasis">Done</text:span></text:p>
        </text:list-item>
        <text:list-item>
          <text:p text:style-name="List_20_1_Content"> menu screen <text:span text:style-name="Strong_20_Emphasis">Done</text:span></text:p>
        </text:list-item>
        <text:list-item>
          <text:p text:style-name="List_20_1_Content"> possible extra level <text:span text:style-name="Strong_20_Emphasis">Done</text:span></text:p>
        </text:list-item>
        <text:list-item>
          <text:p text:style-name="List_20_1_Content"> background and menu music <text:span text:style-name="Strong_20_Emphasis">Done</text:span></text:p>
        </text:list-item>
        <text:list-item>
          <text:p text:style-name="List_20_1_Content_Last"> Some sound effects <text:span text:style-name="Strong_20_Emphasis">Done</text:span></text:p>
        </text:list-item>
      </text:list>
      <text:h text:style-name="Heading_20_2" text:outline-level="2"><text:bookmark-start text:name="__RefHeading___dev_diary_6"/><text:bookmark-start text:name="dev_diary"/>Dev Diary<text:bookmark-end text:name="__RefHeading___dev_diary_6"/><text:bookmark-end text:name="dev_diary"/></text:h>
      <text:p text:style-name="Text_20_body"><text:span text:style-name="Strong_20_Emphasis">Monday:</text:span></text:p>
      <text:list text:style-name="List_20_1" text:continue-numbering="false">
        <text:list-item>
          <text:p text:style-name="List_20_1_Content_First"> 14:00-16:00 Level- and player class initialization, creating background textures, player character animation with Blender</text:p>
        </text:list-item>
        <text:list-item>
          <text:p text:style-name="List_20_1_Content"> 16:00-18:00 Making PowerPoint slides, player character animation with Blender, adding background textures to game</text:p>
        </text:list-item>
        <text:list-item/>
      </text:list>
      <text:p text:style-name="Text_20_body"><text:span text:style-name="Strong_20_Emphasis">Tuesday:</text:span></text:p>
      <text:list text:style-name="List_20_1" text:continue-numbering="false">
        <text:list-item>
          <text:p text:style-name="List_20_1_Content_First"> 10:00-16:00 Great difficulties with texture loader, because of the size of background texture(6400×720) <text:span text:style-name="Strong_20_Emphasis">SOLVED</text:span>, Improving player model</text:p>
        </text:list-item>
        <text:list-item>
          <text:p text:style-name="List_20_1_Content"> 16:00-18:00 Level making, texturing</text:p>
        </text:list-item>
        <text:list-item>
          <text:p text:style-name="List_20_1_Content"> 18:00-20:00 Adding player character to game, coding game mechanics/physics</text:p>
        </text:list-item>
        <text:list-item>
          <text:p text:style-name="List_20_1_Content_Last"> 20:00-1:30 Coding collision detection, menu screen and player model rigging</text:p>
        </text:list-item>
      </text:list>
      <text:p text:style-name="Text_20_body"><text:span text:style-name="Strong_20_Emphasis">Wednesday:</text:span></text:p>
      <text:list text:style-name="List_20_1" text:continue-numbering="false">
        <text:list-item>
          <text:p text:style-name="List_20_1_Content_First"> 10:00-12:00 Improving menu screen, player model rigging</text:p>
        </text:list-item>
        <text:list-item>
          <text:p text:style-name="List_20_1_Content"> 12:00-14:00 Model rigging. Trying to get collision detection working</text:p>
        </text:list-item>
        <text:list-item>
          <text:p text:style-name="List_20_1_Content"> 14:00-18:00 Still working with collision detection, although there have been some progress, modelling carnivore plant(enemy), improving menu screen, adding ambient musics</text:p>
        </text:list-item>
        <text:list-item>
          <text:p text:style-name="List_20_1_Content"> 18:00-20:00 Improving level design, still working with collision detection. <text:span text:style-name="Strong_20_Emphasis">SOLVED</text:span>, model rigging and animation done.</text:p>
        </text:list-item>
        <text:list-item>
          <text:p text:style-name="List_20_1_Content"> 20:00-22:00 Adding stuff to level, coding enemies, making go menu/resume game</text:p>
        </text:list-item>
        <text:list-item>
          <text:p text:style-name="List_20_1_Content_Last"> 22:00-24:00 Adding game pad controls to game, making more textures to level and coding harpoon item.</text:p>
        </text:list-item>
      </text:list>
      <text:p text:style-name="Text_20_body"><text:span text:style-name="Strong_20_Emphasis">Thursday:</text:span></text:p>
      <text:list text:style-name="List_20_1" text:continue-numbering="false">
        <text:list-item>
          <text:p text:style-name="List_20_1_Content_First"> 10:00-12:00 Combining projects, implementing thumb sticks controls, coding harpoon item, fixing carnivore plant animation</text:p>
        </text:list-item>
        <text:list-item>
          <text:p text:style-name="List_20_1_Content"> 12:00-14:00 Making enemy ninjas, adding game pad controls to menu screen, coding harpoon item</text:p>
        </text:list-item>
        <text:list-item>
          <text:p text:style-name="List_20_1_Content"> 14:00-16:00 Making enemy ninjas, coding harpoon item physics, coding enemy collision detection</text:p>
        </text:list-item>
        <text:list-item>
          <text:p text:style-name="List_20_1_Content"> 16:00-18:00 Coding enemy collision detection, coding harpoon item physics, making new level</text:p>
        </text:list-item>
        <text:list-item>
          <text:p text:style-name="List_20_1_Content"> 18:00-21:00 Reorganization of classes</text:p>
        </text:list-item>
        <text:list-item>
          <text:p text:style-name="List_20_1_Content"> 20:00-24:00 Improving collision detection, making movable enemy, making new level</text:p>
        </text:list-item>
        <text:list-item>
          <text:p text:style-name="List_20_1_Content"> 00:00-02:00 Combining projects</text:p>
        </text:list-item>
        <text:list-item>
          <text:p text:style-name="List_20_1_Content"> 02:00-06:00 Hustle…</text:p>
        </text:list-item>
        <text:list-item>
          <text:p text:style-name="List_20_1_Content"> 06:00-08:00 Finalizing project</text:p>
        </text:list-item>
        <text:list-item/>
      </text:list>
      <text:p text:style-name="Text_20_body"><text:span text:style-name="Strong_20_Emphasis">Friday:</text:span></text:p>
      <text:list text:style-name="List_20_1" text:continue-numbering="false">
        <text:list-item>
          <text:p text:style-name="List_20_1_Content_First"> 12:00-13:00 Editing final presentation slides</text:p>
        </text:list-item>
        <text:list-item>
          <text:p text:style-name="List_20_1_Content_Last"> 13:00-14:30 Final presentation</text:p>
        </text:list-item>
      </text:list>
      <text:h text:style-name="Heading_20_3" text:outline-level="3"><text:bookmark-start text:name="__RefHeading___priorities_7"/><text:bookmark-start text:name="priorities"/>Priorities:<text:bookmark-end text:name="__RefHeading___priorities_7"/><text:bookmark-end text:name="priorities"/></text:h>
      <text:p text:style-name="Text_20_body">One playable level where player can advance using one kind of rope with simple collision detection</text:p>
      <text:p text:style-name="Text_20_body">Secondary priorities (in order of importance):</text:p>
      <text:list text:style-name="Numbering_20_1" text:continue-numbering="false">
        <text:list-item>
          <text:p text:style-name="Numbering_20_1_Content_First"> Enemies <text:span text:style-name="Strong_20_Emphasis">Done</text:span></text:p>
        </text:list-item>
        <text:list-item>
          <text:p text:style-name="Numbering_20_1_Content"> Enemy “AI” <text:span text:style-name="Strong_20_Emphasis">Done</text:span></text:p>
        </text:list-item>
        <text:list-item>
          <text:p text:style-name="Numbering_20_1_Content"> Menu screen <text:span text:style-name="Strong_20_Emphasis">Done</text:span></text:p>
        </text:list-item>
        <text:list-item>
          <text:p text:style-name="Numbering_20_1_Content"> More different kind of ropes <text:span text:style-name="Strong_20_Emphasis">Discarded</text:span></text:p>
        </text:list-item>
        <text:list-item>
          <text:p text:style-name="Numbering_20_1_Content_Last"> “Box weapon” <text:span text:style-name="Strong_20_Emphasis">Discarded</text:span></text:p>
        </text:list-item>
      </text:list>
      <text:p text:style-name="Text_20_body">Thinks we would have liked to implement:</text:p>
      <text:list text:style-name="Numbering_20_1" text:continue-numbering="false">
        <text:list-item>
          <text:p text:style-name="Numbering_20_1_Content_First"> Differend model to enemies</text:p>
        </text:list-item>
        <text:list-item>
          <text:p text:style-name="Numbering_20_1_Content"> Discarded weapons</text:p>
        </text:list-item>
        <text:list-item>
          <text:p text:style-name="Numbering_20_1_Content_Last"> Improved physics</text:p>
        </text:list-item>
      </text:list>
      <text:p text:style-name="Text_20_body"><text:span text:style-name="Strong_20_Emphasis">Player model</text:span></text:p>
      <text:p text:style-name="Text_20_body"><draw:frame draw:style-name="media" draw:name="1" text:anchor-type="as-char" draw:z-index="1" svg:width="16.933333333333cm" svg:height="12.7cm"><draw:image xlink:href="Pictures/ad3425cb322ece25cc55865ea3eeb448.jpg" xlink:type="simple" xlink:show="embed" xlink:actuate="onLoad"/></draw:frame></text:p>
      <text:p text:style-name="Text_20_body"><text:span text:style-name="Strong_20_Emphasis">Plant with alpha map</text:span></text:p>
      <text:p text:style-name="Text_20_body"><draw:frame draw:style-name="media" draw:name="2" text:anchor-type="as-char" draw:z-index="2" svg:width="16.933333333333cm" svg:height="12.7cm"><draw:image xlink:href="Pictures/75f83f5597836326a9a2492c21d7d6b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xna2010:grp2:start</dc:title>
  </office:meta>
</office:document-meta>
</file>