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51ab868817d319460e229b4a00487d.jpg"/>
  <manifest:file-entry manifest:media-type="image/jpeg" manifest:full-path="Pictures/31685aecc279c3f6642110ce537a08b3.jpg"/>
  <manifest:file-entry manifest:media-type="image/jpeg" manifest:full-path="Pictures/23bbad92a4755681a4b6d41c4fa7bb86.jpg"/>
  <manifest:file-entry manifest:media-type="image/jpeg" manifest:full-path="Pictures/30b2039ae019ec17ef27795d7ec67e5d.jpg"/>
  <manifest:file-entry manifest:media-type="image/jpeg" manifest:full-path="Pictures/9c218e6c71b15cd483b615df235e5c09.jpg"/>
  <manifest:file-entry manifest:media-type="image/jpeg" manifest:full-path="Pictures/a1e308066e5f396ac98f1b1f330a8e54.jpg"/>
  <manifest:file-entry manifest:media-type="image/jpeg" manifest:full-path="Pictures/3a2c2d5045737c4f71b2e24c0f91bce6.jpg"/>
  <manifest:file-entry manifest:media-type="image/jpeg" manifest:full-path="Pictures/8937e387e623074313c1290a641d8fb4.jpg"/>
  <manifest:file-entry manifest:media-type="image/jpeg" manifest:full-path="Pictures/68fcc02b34814d6e66239313032165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xna2010:photos:start"/><text:bookmark-start text:name="__RefHeading___photos_from_the_xna_code_camp_1"/><text:bookmark-start text:name="photos_from_the_xna_code_camp"/>Photos from the XNA Code Camp<text:bookmark-end text:name="__RefHeading___photos_from_the_xna_code_camp_1"/><text:bookmark-end text:name="photos_from_the_xna_code_camp"/></text:h>
      <text:p text:style-name="Text_20_body"><draw:frame draw:style-name="media" draw:name="Groupshot from the sauna evening Legend" text:anchor-type="as-char" draw:z-index="0" svg:width="16.933333333333cm"><draw:text-box><text:p text:style-name="legendcenter"><draw:frame draw:style-name="media" draw:name="Groupshot from the sauna evening" text:anchor-type="as-char" draw:z-index="0" svg:width="16.933333333333cm" svg:height="11.249826989619cm"><draw:image xlink:href="Pictures/9a51ab868817d319460e229b4a00487d.jpg" xlink:type="simple" xlink:show="embed" xlink:actuate="onLoad"/></draw:frame>Groupshot from the sauna evening</text:p></draw:text-box></draw:frame> <text:line-break/>
Groupshot from the sauna evening. <text:line-break/></text:p>
      <text:p text:style-name="Text_20_body"><draw:frame draw:style-name="media" draw:name="The visiting game design lecturer from Tampere Legend" text:anchor-type="as-char" draw:z-index="0" svg:width="16.933333333333cm"><draw:text-box><text:p text:style-name="legendcenter"><draw:frame draw:style-name="media" draw:name="The visiting game design lecturer from Tampere" text:anchor-type="as-char" draw:z-index="1" svg:width="16.933333333333cm" svg:height="11.249826989619cm"><draw:image xlink:href="Pictures/31685aecc279c3f6642110ce537a08b3.jpg" xlink:type="simple" xlink:show="embed" xlink:actuate="onLoad"/></draw:frame>The visiting game design lecturer from Tampere</text:p></draw:text-box></draw:frame> <text:line-break/>
The visiting game design lecturer from Tampere. <text:line-break/></text:p>
      <text:p text:style-name="Text_20_body"><draw:frame draw:style-name="media" draw:name="2" text:anchor-type="as-char" draw:z-index="2" svg:width="16.933333333333cm" svg:height="11.249826989619cm"><draw:image xlink:href="Pictures/23bbad92a4755681a4b6d41c4fa7bb86.jpg" xlink:type="simple" xlink:show="embed" xlink:actuate="onLoad"/></draw:frame> <text:line-break/>
Students getting familiar with the platform. <text:line-break/></text:p>
      <text:p text:style-name="Text_20_body"><draw:frame draw:style-name="media" draw:name="3" text:anchor-type="as-char" draw:z-index="3" svg:width="16.933333333333cm" svg:height="11.249826989619cm"><draw:image xlink:href="Pictures/30b2039ae019ec17ef27795d7ec67e5d.jpg" xlink:type="simple" xlink:show="embed" xlink:actuate="onLoad"/></draw:frame> <text:line-break/>
Galaxy Shooter team <text:line-break/></text:p>
      <text:p text:style-name="Text_20_body"><draw:frame draw:style-name="media" draw:name="4" text:anchor-type="as-char" draw:z-index="4" svg:width="16.933333333333cm" svg:height="9.8595905989386cm"><draw:image xlink:href="Pictures/9c218e6c71b15cd483b615df235e5c09.jpg" xlink:type="simple" xlink:show="embed" xlink:actuate="onLoad"/></draw:frame> <text:line-break/>
MadBoxing team demonstrating their motion-sensitive punching bag controller. (Photograph is both composite and heavily processed in order to show the projector image clearly.) <text:line-break/></text:p>
      <text:p text:style-name="Text_20_body"><draw:frame draw:style-name="media" draw:name="5" text:anchor-type="as-char" draw:z-index="5" svg:width="16.933333333333cm" svg:height="11.249826989619cm"><draw:image xlink:href="Pictures/a1e308066e5f396ac98f1b1f330a8e54.jpg" xlink:type="simple" xlink:show="embed" xlink:actuate="onLoad"/></draw:frame> <text:line-break/>
MadBoxing team <text:line-break/></text:p>
      <text:p text:style-name="Text_20_body"><draw:frame draw:style-name="media" draw:name="6" text:anchor-type="as-char" draw:z-index="6" svg:width="16.933333333333cm" svg:height="11.249826989619cm"><draw:image xlink:href="Pictures/3a2c2d5045737c4f71b2e24c0f91bce6.jpg" xlink:type="simple" xlink:show="embed" xlink:actuate="onLoad"/></draw:frame> <text:line-break/>
S-Fight team <text:line-break/></text:p>
      <text:p text:style-name="Text_20_body"><draw:frame draw:style-name="media" draw:name="7" text:anchor-type="as-char" draw:z-index="7" svg:width="16.933333333333cm" svg:height="11.249826989619cm"><draw:image xlink:href="Pictures/8937e387e623074313c1290a641d8fb4.jpg" xlink:type="simple" xlink:show="embed" xlink:actuate="onLoad"/></draw:frame> <text:line-break/>
Ninja Game team doing some last minute debugging <text:line-break/></text:p>
      <text:p text:style-name="Text_20_body"><draw:frame draw:style-name="media" draw:name="8" text:anchor-type="as-char" draw:z-index="8" svg:width="16.933333333333cm" svg:height="11.249826989619cm"><draw:image xlink:href="Pictures/68fcc02b34814d6e662393130321651f.jpg" xlink:type="simple" xlink:show="embed" xlink:actuate="onLoad"/></draw:frame> <text:line-break/>
Prof. Porras presenting the winning team their prize t-shirts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xna2010:photos:start</dc:title>
  </office:meta>
</office:document-meta>
</file>